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BLOEMENCORSO EELDE Zaaknummer: 1779225 </text:p>
      <text:section text:name="regeling_id1-3-2" text:style-name="regeling">
        <text:section text:name="aanhef_id1-3-2-1" text:style-name="aanhef"/>
        <text:section text:name="regeling-tekst_id1-3-2-2" text:style-name="regeling-tekst">
          <text:section text:name="tekst_id1-3-2-2-1" text:style-name="tekst">
            <text:p text:style-name="common-al">Burgemeester en wethouders van Tynaarlo zijn voornemens een verkeersbesluit te nemen voor het houden van het Bloemencorso in Eelde.</text:p>
            <text:p text:style-name="common-al"/>
            <text:p text:style-name="common-al">Op grond van artikel 18, eerste lid, onder d, van de Wegenverkeerswet 1994, is het college bevoegd dit ontwerp verkeersbesluit te nemen.</text:p>
            <text:p text:style-name="common-al"/>
            <text:p text:style-name="common-al">Gelet op:</text:p>
            <text:p text:style-name="common-al">- De Wegenverkeerswet 1994 (Wvw 1994)</text:p>
            <text:p text:style-name="common-al">- Het Reglement verkeersregels en verkeerstekens 1990 (RVV 1990)</text:p>
            <text:p text:style-name="common-al">- Het Besluit administratieve bepalingen inzake het wegverkeer (BABW)</text:p>
            <text:p text:style-name="common-al">- De Algemene wet bestuursrecht (Awb)</text:p>
            <text:p text:style-name="common-al">- De Mandaatregeling gemeente Tynaarlo</text:p>
            <text:p text:style-name="common-al"/>
            <text:p text:style-name="common-al">Overwegende:</text:p>
            <text:p text:style-name="common-al"/>
            <text:p text:style-name="common-al">Jaarlijks vindt het terugkerend evenement Bloemencorso Eelde  plaats in Eelde. Voor het houden van de corsoactiviteiten wordt de dorpskern en het winkelgebied van Eelde gebruikt. De activiteiten worden altijd gehouden in en om het eerste weekend van september. Tijdens de corsoweek worden diverse nevenactiviteiten gehouden, waaronder een fair, een straattheater en diverse muziekoptredens. De in dit besluit genoemde wegen en delen van wegen maken onderdeel uit van de route van de praalwagens en het tentoonstellingsterrein. Bij dit evenement moet worden voorkomen dat de veiligheid van bezoekers en deelnemers aan dit evenement in het gedrang komt. Het is daarom voor de veiligheid van de bezoekers en deelnemers noodzakelijk dat een tijdelijk verbod tot inrijden wordt ingesteld. De maatregelen dienen na afloop van het evenement zo spoedig mogelijk weer te worden opgeheven, zodat het overige verkeer niet langer wordt gehinderd dan nodig is. Onderstaande maatregelen worden zodanig uitgevoerd dat deze geen belemmeringen opleveren voor hulpdiensten. Het doorgaande verkeer ten tijde van de afsluiting via De Drift, Hoppenkampsweg, Kooiweg, Verdiweg, Vermeerweg, Zonnebloemweg, Kwikstaartweg en de Vennerstraat wordt omgeleid. De busroute vanaf de Esweg wordt tijdelijk verlegd via bovengenoemde omleidingsroute om weer vanaf de Vennerstraat aan te sluiten op de Hoofdweg, hierdoor komen een aantal haltes te vervallen. Het treffen van een verkeersmaatregel een normale maatschappelijke ontwikkeling is waarmee een ieder kan worden geconfronteerd en waarvan de nadelige gevolgen in beginsel voor rekening van betrokkenen behoren te blijven. De gemeente heeft de weg of het weggedeelte waarvoor de maatregel geldt in beheer en eigendom. De verkeersmaatregelen in dit verkeersbesluit gelden als terugkerend in de week van het evenement.</text:p>
            <text:p text:style-name="common-al"/>
            <text:p text:style-name="common-al"/>
            <text:p text:style-name="common-al"/>
            <text:p text:style-name="tussenkopcur">Besluiten</text:p>
            <text:p text:style-name="tussenkopcur">Overeenkomstig de bij dit besluit behorende situatieschets:</text:p>
            <text:p text:style-name="tussenkopcur">De volgende verkeersmaatregelen jaarlijks terugkerend toe te passen in en om het weekend van de “Bloemencorso” in Eelde:</text:p>
            <text:p text:style-name="tussenkopcur">Vanaf 24 augustus 2026 08:00 uur anderhalve week voorafgaand aan het corsoweekend t/m de woensdag 09:00 uur direct na het corsoweekend, wordt een tijdelijk verbod tot inrijden ingesteld op de volgende locaties door het plaatsen van een C1 van bijlage 1 van het RVV 1990 en dranghekken:</text:p>
            <text:p text:style-name="tussenkopcur">• de Westerhorn (gedeelte Hoofdweg - Hooiweg) </text:p>
            <text:p text:style-name="tussenkopcur"> Op de zaterdag en woensdag voorafgaand aan het corsoweekend de gehele dagen:</text:p>
            <text:p text:style-name="tussenkopcur">• de Beethovenweg (gedeelte Mozartweg - Verdiweg) </text:p>
            <text:p text:style-name="tussenkopcur"> op woensdag 26 augustus en woensdag 2 september 2026 en tijdens openingstijden feesttent:</text:p>
            <text:p text:style-name="tussenkopcur">• de Hoofdweg (gedeelte Kosterijweg – Westerhorn)</text:p>
            <text:p text:style-name="tussenkopcur"> Op donderdag 3 september en vrijdag 4 september 2026:</text:p>
            <text:p text:style-name="tussenkopcur">• de Mozartweg (gedeelte Händelsweg – Beethovenweg)</text:p>
            <text:p text:style-name="tussenkopcur"> Op de vrijdag, zaterdag, zondag, maandag, dinsdag en woensdag voorafgaand aan het  corsoweekend, en de zaterdag in het corsoweekend, wordt gedurende de openingstijden van de  feesttent een tijdelijk verbod tot inrijden ingesteld op de volgende locaties door het plaatsen van  een C1 van bijlage 1 van het RVV 1990 en dranghekken:</text:p>
            <text:p text:style-name="tussenkopcur">• de Hoofdweg (gedeelte Kerkhoflaan - Kosterijweg) </text:p>
            <text:p text:style-name="tussenkopcur">Op de zaterdag van de optocht met praalwagens van 09:00 t/m 18:00 uur, wordt een tijdelijk verbod tot inrijden ingesteld op de volgende locaties door het plaatsen van een C1 van bijlage 1 van het RVV 1990 en dranghekken:</text:p>
            <text:p text:style-name="tussenkopcur">• de Hoofdweg (gedeelte Kerkhoflaan - Kosterijweg) </text:p>
            <text:p text:style-name="tussenkopcur"> Vanaf de zaterdag van de optocht met praalwagens 09:00 uur t/m de maandag 12.00 uur na het  corsoweekend, wordt een tijdelijk verbod tot inrijden ingesteld op de volgende locaties door het  plaatsen van een C1 van bijlage 1 van het RVV 1990 en dranghekken:</text:p>
            <text:p text:style-name="tussenkopcur">• De Beethovenweg</text:p>
            <text:p text:style-name="tussenkopcur">• De Brahmsweg</text:p>
            <text:p text:style-name="tussenkopcur">• De Mozartweg (Händelsweg-Beethovenweg)</text:p>
            <text:p text:style-name="tussenkopcur">• De Händelweg</text:p>
            <text:p text:style-name="tussenkopcur">Op de zaterdag van de optocht met praalwagens van 09:00 t/m 18:00 uur, wordt een tijdelijk verbod tot inrijden ingesteld op de volgende locaties door het plaatsen van een C1 van bijlage 1  van het RVV 1990 en dranghekken:</text:p>
            <text:p text:style-name="tussenkopcur">• De Boerhaaveweg</text:p>
            <text:p text:style-name="tussenkopcur">• De Brouwersteeg</text:p>
            <text:p text:style-name="tussenkopcur">• De Burg. Strubenweg</text:p>
            <text:p text:style-name="tussenkopcur">• De Burg. Tonckensweg</text:p>
            <text:p text:style-name="tussenkopcur">• De Chopinweg</text:p>
            <text:p text:style-name="tussenkopcur">• De Drostweg (gedeelte Schultenweg-Hoofdweg)</text:p>
            <text:p text:style-name="tussenkopcur">• De Duinerlaan (gedeelte Schultenweg-Hoofdweg)</text:p>
            <text:p text:style-name="tussenkopcur">• De Henri Dunantweg</text:p>
            <text:p text:style-name="tussenkopcur">• De Hobbemaweg</text:p>
            <text:p text:style-name="tussenkopcur">• De Hoofdweg (gedeelte Raadhuislaan-Kosterijweg)</text:p>
            <text:p text:style-name="tussenkopcur">• De Hooiweg (gedeelte Novastraat-Westerhorn)</text:p>
            <text:p text:style-name="tussenkopcur">• De Hortensiaweg (gedeelte Goudsbloemweg-Hooiweg)</text:p>
            <text:p text:style-name="tussenkopcur">• De Jan Steenweg</text:p>
            <text:p text:style-name="tussenkopcur">• De Kamperfoelieweg (gedeelte Begoniaweg-Jan Steenweg)</text:p>
            <text:p text:style-name="tussenkopcur">• De Kerkhoflaan</text:p>
            <text:p text:style-name="tussenkopcur">• De Kooiweg (gedeelte Verdiweg-Hooiweg)</text:p>
            <text:p text:style-name="tussenkopcur">• De Kosterijweg</text:p>
            <text:p text:style-name="tussenkopcur">• De Landsteinerweg</text:p>
            <text:p text:style-name="tussenkopcur">• De Mozartweg (gedeelte Chopinweg-Beethovenweg)</text:p>
            <text:p text:style-name="tussenkopcur">• De Otto Eerelmanweg (gedeelte Verdiweg-Hooiweg)</text:p>
            <text:p text:style-name="tussenkopcur">• De Paulus Potterweg</text:p>
            <text:p text:style-name="tussenkopcur">• De Rembrandtweg</text:p>
            <text:p text:style-name="tussenkopcur">• De Stoffer Holtjerweg (gedeelte Korenbloemweg-Hoofdweg)</text:p>
            <text:p text:style-name="tussenkopcur">• De Wieldraaiersteeg</text:p>
            <text:p text:style-name="tussenkopcur"> Op de zaterdag van de optocht met praalwagens van 09:00 t/m 18:00 uur, wordt een  dubbelzijdig parkeerverbod ingesteld op onderstaande wegen door het plaatsen van een E1 van  bijlage 1 van het RVV 1990:</text:p>
            <text:p text:style-name="tussenkopcur">• De Hoofdweg (gedeelten Burg. Legroweg – Nieuwe Akkers en Kosterijweg – Esweg)</text:p>
            <text:p text:style-name="tussenkopcur">• De Helmerdijk (gedeelte Hooiweg – Kamperfoelieweg)</text:p>
            <text:p text:style-name="tussenkopcur">• De Hoppenkampsweg</text:p>
            <text:p text:style-name="tussenkopcur">• De Raadhuislaan</text:p>
            <text:p text:style-name="tussenkopcur">• De Westerhorn (gedeelte Hooiweg-Westerstukken)</text:p>
            <text:p text:style-name="tussenkopcur">• De Esweg (gedeelte Hoofdweg – Wolfhorn)</text:p>
            <text:p text:style-name="tussenkopcur">• De Vennerstraat</text:p>
            <text:p text:style-name="tussenkopcur">• De Kosterijweg</text:p>
            <text:p text:style-name="tussenkopcur">• De Drift</text:p>
            <text:p text:style-name="tussenkopcur">• De Schoollaan</text:p>
            <text:p text:style-name="tussenkopcur"> Op de zaterdag van de optocht van 19:00 uur t/m de zondag na de optocht 18:00 uur, wordt een  dubbelzijdig parkeerverbod ingesteld op onderstaande wegen door het plaatsen van een E1 van  bijlage 1 van het RVV 1990:</text:p>
            <text:p text:style-name="tussenkopcur">• De Hooiweg (gedeelte Henri Dunantweg-Boterdijk)</text:p>
            <text:p text:style-name="tussenkopcur">• De Hoofdweg (gedeelte Raadhuislaan – Burg. Tonckensweg) </text:p>
            <text:p text:style-name="tussenkopcur"> Tijdens de gehele zaterdag van de optocht met praalwagens en de gehele zondag van de  tentoonstelling van praalwagens, wordt een dubbelzijdig parkeerverbod ingesteld op  onderstaande wegen door het plaatsen van een E1 van bijlage 1 van het RVV 1990:</text:p>
            <text:p text:style-name="tussenkopcur">• De Verdiweg (gedeelte Kooistukken – Vermeerweg)</text:p>
            <text:p text:style-name="tussenkopcur">• De Kooiweg (gedeelte Verdiweg – Westerhorn)</text:p>
            <text:p text:style-name="tussenkopcur">Op de zondag van de tentoonstelling van 09:00 t/m/ 18:00 uur, wordt een dubbelzijdig parkeerverbod ingesteld op onderstaande wegen door het plaatsen van een E1 van bijlage 1 van  het RVV 1990:</text:p>
            <text:p text:style-name="tussenkopcur">• De Hooiweg (gedeelte Brouwersteeg – Westerhorn)</text:p>
            <text:p text:style-name="tussenkopcur"> Op de zaterdag van de optocht met praalwagens van 08:00 t/m 23:00 uur, wordt een  stopverbod ingesteld op onderstaande wegen, door het plaatsen van een E2 van bijlage 1 van  het  RVV 1990:</text:p>
            <text:p text:style-name="tussenkopcur">• De Zevenhuizerweg (gedeelte Burg.Legroweg – Duinerlaan)</text:p>
            <text:p text:style-name="tussenkopcur">• De Duinerlaan (gedeelte Schoolaan – Schultenweg)</text:p>
            <text:p text:style-name="common-al"/>
            <text:p text:style-name="common-al"/>
            <text:p text:style-name="common-al">Marktverordening gemeente Tynaarlo:</text:p>
            <text:p text:style-name="common-al">Op basis van de op 21 september 1999 vastgestelde Marktverordening Gemeente Tynaarlo, art. 3.7 Vrijhouden Marktterrein, zullen een aantal wegen op woensdag 19 augustus en op woensdag 26 augustus 2026 tussen 07:00 en 19:00 uur worden aangewezen als marktterrein. Door deze maatregel is de Marktverordening van toepassing, waardoor er in geval van fout hinderlijk en/of gevaarlijk parkeren, er opgetreden kan worden. In dat geval zal het betreffende voertuig worden weggesleept. Hiervoor wordt een gedeelte van de Hoofdweg, gelegen tussen de Burg. Strubbenweg – Kosterijweg en de Westerhorn gebruikt.</text:p>
            <text:p text:style-name="common-al"/>
            <text:p text:style-name="common-al">Publicatie:</text:p>
            <text:p text:style-name="common-al">Dit verkeersbesluit wordt gepubliceerd op de gemeentepagina.</text:p>
            <text:p text:style-name="common-al"/>
            <text:p text:style-name="common-al"/>
            <text:p text:style-name="common-al"/>
            <text:p text:style-name="last-al">Dit besluit treedt in werking op de dag na de openbare bekendmaking ervan. Iedere belanghebbende die het met dit besluit niet eens is kan daartegen binnen zes weken na de datum van openbare bekendmaking een gemotiveerd bezwaarschrift indienen. Deze dient te worden gericht aan de burgemeester en wethouders van de gemeente Tynaarlo, afdeling gemeentewerken, Postbus 5, 9480 AA Vries.</text:p>
            <text:p text:style-name="tekst_bottom"/>
          </text:section>
        </text:section>
        <text:section text:name="regeling-sluiting_id1-3-2-3" text:style-name="regeling-sluiting">
          <text:section text:name="ondertekening_id1-3-2-3-1">
            <text:p><text:span text:style-name="functie">Vries, 18 augustus 2026</text:span></text:p>
            <text:p><text:span text:style-name="functie"/></text:p>
            <text:p><text:span text:style-name="functie">Namens het college van burgemeester en wethouders van Tynaarlo</text:span></text:p>
            <text:p><text:span text:style-name="functie"/></text:p>
            <text:p><text:span text:style-name="functie"/></text:p>
            <text:p><text:span text:style-name="functie"/></text:p>
            <text:p><text:span text:style-name="functie"/></text:p>
            <text:p><text:span text:style-name="functie"/></text:p>
            <text:p><text:span text:style-name="functie">Mw. G.H. (Ria) de Boer</text:span></text:p>
            <text:p><text:span text:style-name="functie">Vakmanager afdeling Gemeentewerken binnendienst</text:span></text:p>
          </text:section>
        </text:section>
        <text:section text:name="bezwaarschrift_id1-3-2-4" text:style-name="bezwaarschrift">
          <text:p text:style-name="bezwaarschrift_top"/>
          <text:p text:style-name="bezwaarschrift_al">Bezwaar:</text:p>
          <text:p text:style-name="bezwaarschrift_al">Op grond van het bepaalde in de Algemene wet bestuursrecht kan een belanghebbende binnen zes weken na de dag waarop het verkeersbesluit is gepubliceerd tegen bovengenoemd besluit schriftelijk bezwaar indienen bij het college van burgemeester en wethouders van de gemeente Tynaarlo, Postbus 5, 9480 AA Vries.</text:p>
          <text:p text:style-name="bezwaarschrift_al">Het indienen van een bezwaarschrift schorst de werking van het besluit niet. Indien een belanghebbende er veel belang bij heeft dat dit besluit niet in werking treedt, dan kan een verzoek om voorlopige voorziening worden gedaan bij de voorzieningsrechter van de rechtbank. </text:p>
          <text:p text:style-name="bezwaarschrift_al">Het verzoek om voorlopige voorziening schorst niet direct de werking van het besluit. Het besluit blijft in ieder geval in werking tot dat op het verzoek is beslist. Voor het behandelen van een verzoek om voorlopige voorziening, brengt de rechtbank griffierecht in rekening.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naarlo</text:p>
            </table:table-cell>
            <table:table-cell office:value-type="string" table:style-name="header.C">
              <text:p text:style-name="headerright"><text:span text:style-name="nr">Nr. 40318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8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8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Tynaarlo</meta:user-defined>
    <meta:user-defined meta:name="OVERHEID.Gemeente/OVERHEID.authority">Tynaarlo</meta:user-defined>
    <meta:user-defined meta:name="OVERHEID.Informatietype/DC.type">officiële publicatie</meta:user-defined>
    <meta:user-defined meta:name="OVERHEIDop.Rubriek/DC.type">verkeersbesluit of -mededeling</meta:user-defined>
    <meta:user-defined meta:name="OVERHEID.Gemeente/DCTERMS.publisher">Tynaarlo</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Tynaarlo - Het Corso - Eeld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779225</meta:user-defined>
    <meta:user-defined meta:name="OVERHEIDop.verkeersbordcode">C1</meta:user-defined>
    <dc:language>nl</dc:language>
    <meta:user-defined meta:name="OVERHEIDop.locatietype/OVERHEIDop.gebiedsmarkering">Weg</meta:user-defined>
    <meta:user-defined meta:name="DC.title">VERKEERSBESLUIT BLOEMENCORSO EELDE Zaaknummer: 1779225</meta:user-defined>
    <meta:user-defined meta:name="DCTERMS.W3CDTF/DCTERMS.available">2026-08-27</meta:user-defined>
    <meta:user-defined meta:name="DCTERMS.W3CDTF/OVERHEIDop.jaargang">2026</meta:user-defined>
    <meta:user-defined meta:name="OVERHEIDop.publicationIssue">403187</meta:user-defined>
    <meta:user-defined meta:name="OVERHEIDop.GmbID/DC.identifier">gmb-2026-403187</meta:user-defined>
    <meta:user-defined meta:name="OVERHEIDop.versieInformatie"/>
  </office:meta>
</office:document-meta>
</file>