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gunning ingetrokken Bertha von Suttnerstraat 42 1103M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eranderen en vergroten van de woning door het bouwen van een dakopbouw met een dakterras</text:p>
            <text:p text:style-name="common-al">Besluit: vergunning ingetrokken</text:p>
            <text:p text:style-name="common-al">Besluit verzonden op: 28-02-2025</text:p>
            <text:p text:style-name="common-al">Zaakadres: Bertha von Suttnerstraat 42 1103ME Amsterdam</text:p>
            <text:p text:style-name="common-al">Zaaknummer: Z2024-031528</text:p>
            <text:p text:style-name="common-al">DSO-nummer: 202410090047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sdzo@amsterdam.nl?Subject=Dossiernummer Z2024-031528" xlink:type="simple">vth.sdz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8-02-2025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318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8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8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31528</meta:user-defined>
    <meta:user-defined meta:name="DCTERMS.abstract">het veranderen en vergroten van de woning door het bouwen van een dakopbouw met een dakterras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gunning ingetrokken Bertha von Suttnerstraat 42 1103ME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185</meta:user-defined>
    <meta:user-defined meta:name="OVERHEIDop.GmbID/DC.identifier">gmb-2026-403185</meta:user-defined>
    <meta:user-defined meta:name="OVERHEIDop.versieInformatie"/>
  </office:meta>
</office:document-meta>
</file>