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Uitgifte onroerende zaken (gronden en/of opstall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tot het aangaan van een koop-/ruilovereenkomst ten behoeve van een ontvangstput aan de Nijkerkerweg te Barneveld.</text:span> <text:span text:style-name="artikel_kop_label"/> </text:p>
            <text:p text:style-name="al"/>
          </text:section>
        </text:section>
        <text:section text:name="regeling-sluiting_id1-3-2-3" text:style-name="regeling-sluiting">
          <text:section text:name="slotformulering_id1-3-2-3-1" text:style-name="slotformulering">
            <text:p text:style-name="al">De gemeente Barneveld (“<text:span text:style-name="nadrukvet">Gemeente</text:span>”) is voornemens een koop-/ruilovereenkomst te sluiten met Waterschap Vallei en Veluwe (“<text:span text:style-name="nadrukvet">Waterschap</text:span>”). Met deze grondruil wordt de eigendomssituatie in overeenstemming gebracht met het feitelijke gebruik en beheer van de betreffende gronden.</text:p>
            <text:p text:style-name="al"/>
            <text:p text:style-name="al">
            <text:span text:style-name="nadrukvet">Objectinformatie overdracht Waterschap aan Gemeente</text:span>
          </text:p>
            <text:p text:style-name="al">Adres:   Nijkerkerweg ongenummerd te Barneveld</text:p>
            <text:p text:style-name="al">Kadastraal perceel: gemeente Voorthuizen, sectie H, nummer 2161</text:p>
            <text:p text:style-name="al">Perceelgrootte: circa 105 m²</text:p>
            <text:p text:style-name="al"/>
            <text:p text:style-name="al">
            <text:span text:style-name="nadrukvet">Objectinformatie overdracht Gemeente aan Waterschap</text:span>
          </text:p>
            <text:p text:style-name="al">Adres:  Nijkerkerweg ongenummerd te Barneveld </text:p>
            <text:p text:style-name="al">Kadastraal perceel:  gemeente Voorthuizen, sectie H, nummer 2815 gedeeltelijk</text:p>
            <text:p text:style-name="al">Perceelgrootte:  circa 105 m²</text:p>
            <text:p text:style-name="al"/>
            <text:p text:style-name="al">
            <text:span text:style-name="nadrukvet">Criteria voor aangaan overeenkomsten</text:span>
          </text:p>
            <text:p text:style-name="al">Op het perceel kadastraal bekend gemeente Voorthuizen, sectie H, nummer 2161 bevindt zich een ontvangstput ten behoeve van de riolering. Deze ontvangstput is eigendom van de Gemeente en maakt onderdeel uit van de gemeentelijke rioleringsvoorzieningen.</text:p>
            <text:p text:style-name="al">Vanuit beheer- en onderhoudsoogpunt is het onwenselijk dat een aan de Gemeente toebehorend rioleringsobject zich bevindt op grond die in eigendom is bij het Waterschap, omdat de Gemeente voor het uitvoeren van beheer-, onderhouds- en vervangingswerkzaamheden afhankelijk is van toestemming van het Waterschap.</text:p>
            <text:p text:style-name="al"/>
            <text:p text:style-name="al">Naar het oordeel van de Gemeente is het Waterschap op grond van de navolgende criteria de enige serieuze gegadigde die in aanmerking komt voor deze voorgenomen grondruil.</text:p>
            <text:p text:style-name="al">Hierbij zijn de volgende criteria in overweging genomen:</text:p>
            <text:p text:style-name="al"/>
            <text:list text:style-name="id1-3-2-3-1-20">
              <text:list-item text:style-override="id1-3-2-3-1-20-1">
                <text:number>1.</text:number>
                <text:p text:style-name="al">Het Waterschap is eigenaar van het perceel waarop de ontvangstput van de Gemeente zich bevindt. Vanuit beheer- en onderhoudsoogpunt is het wenselijk dat deze grond in eigendom komt bij de Gemeente;</text:p>
              </text:list-item>
              <text:list-item text:style-override="id1-3-2-3-1-20-2">
                <text:number>2.</text:number>
                <text:p text:style-name="al">De Gemeente en het Waterschap ruilen gronden van gelijke omvang: de Gemeente draagt circa 105 m² over aan het Waterschap en het Waterschap draagt circa 105 m² over aan de Gemeente. Daarmee is sprake van een gelijkwaardige grondruil, waarmee de eigendomssituatie praktisch en juridisch in overeenstemming wordt gebracht met het feitelijke gebruik en beheer;</text:p>
              </text:list-item>
              <text:list-item text:style-override="id1-3-2-3-1-20-3">
                <text:number>3.</text:number>
                <text:p text:style-name="al">De grondruil dient het algemeen belang, omdat de ontvangstput onderdeel uitmaakt van de gemeentelijke rioleringsvoorzieningen en de Gemeente deze voorziening na de grondruil zelfstandig kan beheren, onderhouden en zo nodig vervangen.</text:p>
              </text:list-item>
            </text:list>
            <text:p text:style-name="al"/>
            <text:p text:style-name="al">De gemeente Barneveld meent derhalve dat op grond van objectieve, redelijke en toetsbare criteria slechts één serieuze gegadigde in aanmerking komt voor het sluiten van een koop-/ruilovereenkomst en de daaruit voortvloeiende juridische levering van bovenvermelde gronden. Bij de beoordeling van de criteria komt de gemeente een zekere beleidsvrijheid toe.</text:p>
            <text:p text:style-name="al"/>
            <text:p text:style-name="al">
            <text:span text:style-name="nadrukvet">Vervaltermijn</text:span>
          </text:p>
            <text:p text:style-name="al">Bent u het niet eens met deze voorgenomen verkoop/grondruil, omdat u van mening bent dat u ook in aanmerking dient te komen voor verwerving van de betreffende grond, dan wel voor het aangaan van een vergelijkbare overeenkomst én voldoet aan de gestelde criteria, dan dient u binnen 20 kalenderdagen na dagtekening van deze publicatie een kort geding aanhangig te maken bij de rechtbank Gelderland. Indien u een kort geding aanspant, verzoeken wij u ons dit binnen voornoemde termijn van 20 kalenderdagen schriftelijk mede te delen, bij voorkeur door het per e-mail opsturen van de conceptdagvaarding naar <text:a xlink:href="mailto:info@barneveld.nl" xlink:type="simple">info@barneveld.nl</text:a> o.v.v. deze casus.</text:p>
            <text:p text:style-name="al"/>
            <text:p text:style-name="al">Deze termijn is een vervaltermijn. Bij gebreke van een tijdig en gemotiveerd bericht vervalt het recht u tegen het aangaan en uitvoeren van de koop-/ruilovereenkomst te verzetten en/of daarop enige vordering tot schadevergoeding of welke andere aanspraak dan ook te baseren, althans heeft u uw rechten daarop verwerkt. De gemeente en het Waterschap zouden immers onredelijk worden benadeeld indien pas na deze (duidelijk kenbaar gemaakte) termijn(en) alsnog tegen het voornemen resp. het aangaan van de overeenkomst zou worden opgekomen.</text:p>
            <text:p text:style-name="al"/>
            <text:p text:style-name="al">Blijft een kort geding uit, dan is de gemeente vrij om (verder) gevolg te geven aan haar voornemen tot het aangaan en uitvoeren van de koop-/ruilovereenkomst.</text:p>
            <text:p text:style-name="al"/>
            <text:p text:style-name="al">
            <text:span text:style-name="nadrukcur">Met deze publicatie geeft de gemeente Barneveld uitvoering aan het arrest van de Hoge Raad d.d. 26 november 2021, ECLI:NL:HR:2021:1778 (Didam-arrest).</text:span>
          </text:p>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31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arneveld</meta:user-defined>
    <meta:user-defined meta:name="OVERHEID.Informatietype/DC.type">officiële publicatie</meta:user-defined>
    <meta:user-defined meta:name="OVERHEIDop.Rubriek/DC.type">overige overheidsinformatie</meta:user-defined>
    <meta:user-defined meta:name="OVERHEID.Gemeente/OVERHEID.authority">Barneveld</meta:user-defined>
    <meta:user-defined meta:name="OVERHEID.Gemeente/DCTERMS.publisher">Barneveld</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Uitgifte onroerende zaken (gronden en/of opstallen)</meta:user-defined>
    <meta:user-defined meta:name="DCTERMS.W3CDTF/DCTERMS.available">2026-08-27</meta:user-defined>
    <meta:user-defined meta:name="DCTERMS.W3CDTF/OVERHEIDop.jaargang">2026</meta:user-defined>
    <meta:user-defined meta:name="OVERHEIDop.publicationIssue">403182</meta:user-defined>
    <meta:user-defined meta:name="OVERHEIDop.GmbID/DC.identifier">gmb-2026-403182</meta:user-defined>
    <meta:user-defined meta:name="OVERHEIDop.versieInformatie"/>
  </office:meta>
</office:document-meta>
</file>