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sloopmelding kort Molenlaan 9, 6931BN Wes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eft de gemeente een melding ontvangen voor verwijderen van asbest  op locatie Molenlaan 9, 6931BN Westervoort. De melding is geregistreerd onder zaaknummer Z2026-00001539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4031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estervoor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539</meta:user-defined>
    <meta:user-defined meta:name="DCTERMS.abstract">Betreft: melding op locatie Molenlaan 9, 6931BN Westervoort</meta:user-defined>
    <dc:language>nl</dc:language>
    <meta:user-defined meta:name="OVERHEIDop.locatietype/OVERHEIDop.gebiedsmarkering">Vlak</meta:user-defined>
    <meta:user-defined meta:name="DC.title">Kennisgeving ontvangst melding sloopmelding kort Molenlaan 9, 6931BN Westerv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81</meta:user-defined>
    <meta:user-defined meta:name="OVERHEIDop.GmbID/DC.identifier">gmb-2026-403181</meta:user-defined>
    <meta:user-defined meta:name="OVERHEIDop.versieInformatie"/>
  </office:meta>
</office:document-meta>
</file>