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Weerderdijk 5 5563VG Westerhoven, het wijzigen en/of starten van dierenverblij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7438</text:p>
            <text:p text:style-name="common-al">Ontvangstdatum melding: 15-04-2026</text:p>
            <text:p text:style-name="common-al">Plaats/adres: Weerderdijk 5 5563VG Westerhoven</text:p>
            <text:p text:style-name="common-al">Omschrijving: het wijzigen en/of starten van dierenverblijven</text:p>
            <text:p text:style-name="common-al">Activiteit: Milieu</text:p>
            <text:p text:style-name="last-al">De melding is in orde en de activiteit mag uitgevoerd worden. U kunt geen bezwaar maken of beroep indiene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031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247438</meta:user-defined>
    <meta:user-defined meta:name="DCTERMS.abstract">wijzigen van dierenverblijven</meta:user-defined>
    <dc:language>nl</dc:language>
    <meta:user-defined meta:name="OVERHEIDop.locatietype/OVERHEIDop.gebiedsmarkering">Vlak</meta:user-defined>
    <meta:user-defined meta:name="DC.title">Ontvangen melding over Weerderdijk 5 5563VG Westerhoven, het wijzigen en/of starten van dierenverblij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4</meta:user-defined>
    <meta:user-defined meta:name="OVERHEIDop.GmbID/DC.identifier">gmb-2026-403174</meta:user-defined>
    <meta:user-defined meta:name="OVERHEIDop.versieInformatie"/>
  </office:meta>
</office:document-meta>
</file>