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gunning ingetrokken Hullenbergweg 1 1101B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realiseren van nieuwbouw Ruby Gardens (kantoren, woningen en parkeren, met commerciële ruimten in de plint) op het perceel Hullenbergweg 1-3</text:p>
            <text:p text:style-name="common-al">Besluit: vergunning ingetrokken</text:p>
            <text:p text:style-name="common-al">Besluit verzonden op: 29-06-2026</text:p>
            <text:p text:style-name="common-al">Zaakadres: Hullenbergweg 1 1101BW Amsterdam</text:p>
            <text:p text:style-name="common-al">Zaaknummer: Z2021-ZO002659</text:p>
            <text:p text:style-name="common-al">DSO-nummer: 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sdzo@amsterdam.nl?Subject=Dossiernummer Z2021-ZO002659" xlink:type="simple">vth.sdz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9-06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last-al"> U vindt meer informatie op: <text:a xlink:href="https://www.amsterdam.nl/veelgevraagd" xlink:type="simple">https://www.amsterdam.nl/veelgevraagd</text:a> onder het tabblad contac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317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7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7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1-ZO002659</meta:user-defined>
    <meta:user-defined meta:name="DCTERMS.abstract">het realiseren van nieuwbouw Ruby Gardens (kantoren, woningen en parkeren, met commerciële ruimten in de plint) op het perceel Hullenbergweg 1-3</meta:user-defined>
    <dc:language>nl</dc:language>
    <meta:user-defined meta:name="OVERHEIDop.locatietype/OVERHEIDop.gebiedsmarkering">Punt</meta:user-defined>
    <meta:user-defined meta:name="DC.title">Omgevingsvergunning vergunning ingetrokken Hullenbergweg 1 1101BW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170</meta:user-defined>
    <meta:user-defined meta:name="OVERHEIDop.GmbID/DC.identifier">gmb-2026-403170</meta:user-defined>
    <meta:user-defined meta:name="OVERHEIDop.versieInformatie"/>
  </office:meta>
</office:document-meta>
</file>