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en dixi van 9 september t/m 11 november 2026 ter hoogte van Noordewierweg 38, 3812 D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Noordewierweg 38, 3812 DK Amersfoort</text:p>
            <text:p text:style-name="common-al">
            <text:span text:style-name="nadrukvet">Omschrijving:</text:span> 			plaatsen van een container en dixi van 9 september t/m 11 november 2026</text:p>
            <text:p text:style-name="common-al">
            <text:span text:style-name="nadrukvet">Zaaknummer:</text:span> 			CLZ-APV2026-08-20-18bdfc7b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1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0-18bdfc7b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en dixi van 9 september t/m 11 november 2026 ter hoogte van Noordewierweg 38, 3812 DK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61</meta:user-defined>
    <meta:user-defined meta:name="OVERHEIDop.GmbID/DC.identifier">gmb-2026-403161</meta:user-defined>
    <meta:user-defined meta:name="OVERHEIDop.versieInformatie"/>
  </office:meta>
</office:document-meta>
</file>