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verstrekken van zwak-alcoholhoudende drank ten behoeve van het evenement 'Furieade 2026' op 2, 3 en 4 oktober 2026 op het foodcourt terrein op het Schanseiland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24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Alcoholwet</text:span>
          </text:p>
            <text:list text:style-name="id1-3-2-1-1-4">
              <text:list-item text:style-override="id1-3-2-1-1-4-1">
                <text:number>•</text:number>
                <text:p text:style-name="al">Verleende ontheffing om op vrijdag 2 oktober 2026 van 21:00 - 00:30 uur, op zaterdag 3 oktober 2026 van 17:00 - 00:30 uur en op zondag 4 oktober 2026 van 12:00 - 18:00 uur zwak-alcoholhoudende drank te verstrekken op het foodcourt terrein op het Schanseiland. Dit ten behoeve van het evenement 'Furieade 2026'. Dit besluit is genomen op 17 augustus 2026;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40315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5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Vlak</meta:user-defined>
    <meta:user-defined meta:name="DC.title">Ontheffing voor het verstrekken van zwak-alcoholhoudende drank ten behoeve van het evenement 'Furieade 2026' op 2, 3 en 4 oktober 2026 op het foodcourt terrein op het Schanseiland te Maasslui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58</meta:user-defined>
    <meta:user-defined meta:name="OVERHEIDop.GmbID/DC.identifier">gmb-2026-403158</meta:user-defined>
    <meta:user-defined meta:name="OVERHEIDop.versieInformatie"/>
  </office:meta>
</office:document-meta>
</file>