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Ben van Meerendonkstraat 146 1087L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groten van de woning op de tweede verdieping</text:p>
            <text:p text:style-name="common-al">Besluit: verleend</text:p>
            <text:p text:style-name="common-al">Besluit verzonden op: 24-08-2026</text:p>
            <text:p text:style-name="common-al">Zaakadres: Ben van Meerendonkstraat 146 1087LN Amsterdam</text:p>
            <text:p text:style-name="common-al">Zaaknummer: Z2026-016492</text:p>
            <text:p text:style-name="common-al">DSO-nummer: 2026041400329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16492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315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5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5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6492</meta:user-defined>
    <meta:user-defined meta:name="DCTERMS.abstract">vergroten van de woning op de tweede verdiep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Ben van Meerendonkstraat 146 1087L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154</meta:user-defined>
    <meta:user-defined meta:name="OVERHEIDop.GmbID/DC.identifier">gmb-2026-403154</meta:user-defined>
    <meta:user-defined meta:name="OVERHEIDop.versieInformatie"/>
  </office:meta>
</office:document-meta>
</file>