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tijdelijk in stand houden van het kunstobjec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642 </text:p>
            <text:p text:style-name="common-al"> Omschrijving: tijdelijk in stand houden van het kunstobject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kt 5611EB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64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1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642</meta:user-defined>
    <meta:user-defined meta:name="DCTERMS.abstract">tijdelijk in stand houden van het kunstobjec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tijdelijk in stand houden van het kunstobject</meta:user-defined>
    <meta:user-defined meta:name="OVERHEIDop.datumEindeReactietermijn">2026-10-07</meta:user-defined>
    <meta:user-defined meta:name="OVERHEIDop.terinzageleggingBG">https://publicaties.eindhoven.nl/dossier/EHV-ZP2026-00664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53</meta:user-defined>
    <meta:user-defined meta:name="OVERHEIDop.GmbID/DC.identifier">gmb-2026-403153</meta:user-defined>
    <meta:user-defined meta:name="OVERHEIDop.versieInformatie"/>
  </office:meta>
</office:document-meta>
</file>