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's-Gravelandseweg 3c 1381HH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prichten tijdelijke opslagloods</text:p>
            <text:p text:style-name="common-al">Zaakadres: 's-Gravelandseweg 3c 1381HH Weesp</text:p>
            <text:p text:style-name="common-al">Datum ontvangst: 13-08-2026</text:p>
            <text:p text:style-name="common-al">Zaaknummer: Z2026-037719</text:p>
            <text:p text:style-name="common-al">DSO-nummer: 202608130087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14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7719</meta:user-defined>
    <meta:user-defined meta:name="DCTERMS.abstract">Oprichten tijdelijke opslaglood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's-Gravelandseweg 3c 1381HH Wees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45</meta:user-defined>
    <meta:user-defined meta:name="OVERHEIDop.GmbID/DC.identifier">gmb-2026-403145</meta:user-defined>
    <meta:user-defined meta:name="OVERHEIDop.versieInformatie"/>
  </office:meta>
</office:document-meta>
</file>