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tijdelijk (10 jaar) plaatsen mantelzorgwoning aan de Meenteweg 6-1 en aanleg uitrit aan Turnhoutsweg [Zaaknummer 0193ESUITE27133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[VUL IN]</text:span>
          </text:p>
            <text:p text:style-name="common-al">
            <text:span text:style-name="nadrukvet">Locatie:</text:span> Meenteweg 6-1 8041AV Zwolle</text:p>
            <text:p text:style-name="common-al">
            <text:span text:style-name="nadrukvet">Zaakomschrijving:</text:span> het tijdelijk (10 jaar) plaatsen van een mantelzorgwoning en het aanleggen van een uitrit aan de Turnhoutsweg</text:p>
            <text:p text:style-name="common-al">
            <text:span text:style-name="nadrukvet">Zaaknummer:</text:span> 0193ESUITE27133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Uitweg maken, hebben of veranderen of het gebruik daarvan verandere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Zwolle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2713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40314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193ESUITE271332026</meta:user-defined>
    <meta:user-defined meta:name="DCTERMS.abstract">het tijdelijk (10 jaar) plaatsen van een mantelzorgwoning en het aanleggen van een uitrit aan de Turnhoutswe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omgevingsvergunning, tijdelijk (10 jaar) plaatsen mantelzorgwoning aan de Meenteweg 6-1 en aanleg uitrit aan Turnhoutsweg [Zaaknummer 0193ESUITE271332026]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40</meta:user-defined>
    <meta:user-defined meta:name="OVERHEIDop.GmbID/DC.identifier">gmb-2026-403140</meta:user-defined>
    <meta:user-defined meta:name="OVERHEIDop.versieInformatie"/>
  </office:meta>
</office:document-meta>
</file>