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2 september t/m 13 oktober 2026 ter hoogte van Ariaweg 508, 3816 HX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riaweg 508, 3816 HX Amersfoort</text:p>
            <text:p text:style-name="common-al">
            <text:span text:style-name="nadrukvet">Omschrijving:</text:span> 			plaatsen van container en dixi van 2 september t/m 13 oktober 2026</text:p>
            <text:p text:style-name="common-al">
            <text:span text:style-name="nadrukvet">Zaaknummer:</text:span> 			CLZ-APV2026-08-20-2b71ae9a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0-2b71ae9a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2 september t/m 13 oktober 2026 ter hoogte van Ariaweg 508, 3816 HX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37</meta:user-defined>
    <meta:user-defined meta:name="OVERHEIDop.GmbID/DC.identifier">gmb-2026-403137</meta:user-defined>
    <meta:user-defined meta:name="OVERHEIDop.versieInformatie"/>
  </office:meta>
</office:document-meta>
</file>