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omselaerstraat 55-3 1093JP Amsterdam, Domselaerstraat 55-4 1093J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zelfstandige woonruimte op de vierde verdieping, het verhogen van het dak van de vierde verdieping en het plaatsen van een dakterras</text:p>
            <text:p text:style-name="common-al">Besluit: verleend</text:p>
            <text:p text:style-name="common-al">Besluit verzonden op: 25-08-2026</text:p>
            <text:p text:style-name="common-al">Zaakadres: Domselaerstraat 55-3 1093JP Amsterdam, Domselaerstraat 55-4 1093JP Amsterdam</text:p>
            <text:p text:style-name="common-al">Zaaknummer: Z2026-013591</text:p>
            <text:p text:style-name="common-al">DSO-nummer: 20260325018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359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591</meta:user-defined>
    <meta:user-defined meta:name="DCTERMS.abstract">realiseren van een zelfstandige woonruimte op de vierde verdieping, het verhogen van het dak van de vierde verdieping en het plaatsen van een dakterr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omselaerstraat 55-3 1093JP Amsterdam, Domselaerstraat 55-4 1093JP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36</meta:user-defined>
    <meta:user-defined meta:name="OVERHEIDop.GmbID/DC.identifier">gmb-2026-403136</meta:user-defined>
    <meta:user-defined meta:name="OVERHEIDop.versieInformatie"/>
  </office:meta>
</office:document-meta>
</file>