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Verzoeklocatie 2026082400703, thv Schubertweg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thv Schubertweg 11</text:span>
          </text:p>
            <text:p text:style-name="common-al">De gemeente Veenendaal heeft een aanvraag voor een omgevingsvergunning ontvangen. De vergunning is op 24-08-2026 aangevraagd voor het kappen van een boom voor de locatie Verzoeklocatie 2026082400703, thv Schubertweg 11 en is geregistreerd onder het nummer CLZ-00015636.</text:p>
            <text:p text:style-name="common-al">De aanvraag is in te zien bij het Omgevingsloket in het gemeentehuis van Veenendaal. Het Omgevingsloket is </text:p>
            <text:p text:style-name="common-al">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</text:p>
            <text:p text:style-name="last-al">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4031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15636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Publicatie aanvraag omgevingsvergunning Verzoeklocatie 2026082400703, thv Schubertweg 11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31</meta:user-defined>
    <meta:user-defined meta:name="OVERHEIDop.GmbID/DC.identifier">gmb-2026-403131</meta:user-defined>
    <meta:user-defined meta:name="OVERHEIDop.versieInformatie"/>
  </office:meta>
</office:document-meta>
</file>