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wijzigingen van percelen en bouwvlakken , Groningerstraat 96, 98, Surhuist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wijzigingen van percelen en bouwvlakken , Groningerstraat 96, 98, Surhuisterveen</text:p>
            <text:p text:style-name="common-al">Zaaknummer: Z2026-001255</text:p>
            <text:p text:style-name="common-al">Zaakadres: Groningerstraat 96, 98, Surhuisterveen</text:p>
            <text:p text:style-name="common-al">Omschrijving: het wijzigingen van percelen en bouwvlakken </text:p>
            <text:p text:style-name="last-al">Datum ontvangst: 21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4031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1255</meta:user-defined>
    <meta:user-defined meta:name="DCTERMS.abstract">het wijzigingen van percelen en bouwvlakken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wijzigingen van percelen en bouwvlakken , Groningerstraat 96, 98, Surhuisterve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28</meta:user-defined>
    <meta:user-defined meta:name="OVERHEIDop.GmbID/DC.identifier">gmb-2026-403128</meta:user-defined>
    <meta:user-defined meta:name="OVERHEIDop.versieInformatie"/>
  </office:meta>
</office:document-meta>
</file>