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31 augustus t/m 18 september 2026 ter hoogte van De Ontmoeting 31, 3823 H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De Ontmoeting 31, 3823 HH Amersfoort</text:p>
            <text:p text:style-name="common-al">
            <text:span text:style-name="nadrukvet">Omschrijving:</text:span> 			plaatsen van container van 31 augustus t/m 18 september 2026</text:p>
            <text:p text:style-name="common-al">
            <text:span text:style-name="nadrukvet">Zaaknummer:</text:span> 			CLZ-APV2026-08-20-746adc60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0-746adc60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31 augustus t/m 18 september 2026 ter hoogte van De Ontmoeting 31, 3823 HH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27</meta:user-defined>
    <meta:user-defined meta:name="OVERHEIDop.GmbID/DC.identifier">gmb-2026-403127</meta:user-defined>
    <meta:user-defined meta:name="OVERHEIDop.versieInformatie"/>
  </office:meta>
</office:document-meta>
</file>