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twerkvoorschriften aangevraagd – Lindelaan 44, 5268 CD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ught  delen mee dat zij in het kader van de Omgevingswet het volgende verzoek om maatwerkvoorschriften hebben ontvangen:</text:p>
            <text:p text:style-name="common-al">Voor: vetafscheider en slibvangput</text:p>
            <text:p text:style-name="common-al">Locatie: Lindelaan 44, 5268 CD te Helvoirt	 </text:p>
            <text:p text:style-name="common-al">Zaaknummer: Z/513212</text:p>
            <text:p text:style-name="common-al">Datum ontvangen: 24-08-2026	</text:p>
            <text:p text:style-name="last-al">Op een aangevraagd verzoek om maatwerkvoorschriften kunt u in deze fase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31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3212</meta:user-defined>
    <dc:language>nl</dc:language>
    <meta:user-defined meta:name="OVERHEIDop.locatietype/OVERHEIDop.gebiedsmarkering">Punt</meta:user-defined>
    <meta:user-defined meta:name="DC.title">Maatwerkvoorschriften aangevraagd – Lindelaan 44, 5268 CD Helvoi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10</meta:user-defined>
    <meta:user-defined meta:name="OVERHEIDop.GmbID/DC.identifier">gmb-2026-403110</meta:user-defined>
    <meta:user-defined meta:name="OVERHEIDop.versieInformatie"/>
  </office:meta>
</office:document-meta>
</file>