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80400093, De Loete 20, 2642 DW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plaatsen van dakkapellen in de zijgevel</text:p>
            <text:p text:style-name="common-al">DSO-Verzoeknummer: 2026080400093</text:p>
            <text:p text:style-name="common-al">Locatie: De Loete 20, 2642 DW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Datum besluit: 25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80400093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4031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8509</meta:user-defined>
    <meta:user-defined meta:name="DCTERMS.abstract">het plaatsen van dakkapellen in de zij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80400093, De Loete 20, 2642 DW Pijnack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09</meta:user-defined>
    <meta:user-defined meta:name="OVERHEIDop.GmbID/DC.identifier">gmb-2026-403109</meta:user-defined>
    <meta:user-defined meta:name="OVERHEIDop.versieInformatie"/>
  </office:meta>
</office:document-meta>
</file>