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Labby's Wereld, Tolhuisweg 3 (zaaknummer 148995-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24 augustus 2026</text:span>, is een evenementenvergunning verleend voor het houden van Labby's Wereld van <text:span text:style-name="nadrukvet">23 tot en met 27 september 2026</text:span> aan de <text:span text:style-name="nadrukvet">Tolhuisweg 3</text:span> in Zwolle.</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31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Labby's Wereld, Tolhuisweg 3 (zaaknummer 148995-2026)</meta:user-defined>
    <meta:user-defined meta:name="DCTERMS.W3CDTF/DCTERMS.available">2026-08-27</meta:user-defined>
    <meta:user-defined meta:name="DCTERMS.W3CDTF/OVERHEIDop.jaargang">2026</meta:user-defined>
    <meta:user-defined meta:name="OVERHEIDop.publicationIssue">403101</meta:user-defined>
    <meta:user-defined meta:name="OVERHEIDop.GmbID/DC.identifier">gmb-2026-403101</meta:user-defined>
    <meta:user-defined meta:name="OVERHEIDop.versieInformatie"/>
  </office:meta>
</office:document-meta>
</file>