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incent van Goghstraat 12, 2162CH Lisse, het bouwen van een dakkapel aan de voorzijde, kozijn in de zijgevel en het verwijderen van de schoorsteen. Kenmerk Z2026-0000254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, kozijn in de zijgevel en het verwijderen van de schoorsteen.</text:p>
            <text:p text:style-name="common-al">
            <text:span text:style-name="nadrukcur">Datum ontvangst:</text:span>2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31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43</meta:user-defined>
    <dc:language>nl</dc:language>
    <meta:user-defined meta:name="OVERHEIDop.locatietype/OVERHEIDop.gebiedsmarkering">Vlak</meta:user-defined>
    <meta:user-defined meta:name="DC.title">Nieuwe aanvraag omgevingsvergunning, Vincent van Goghstraat 12, 2162CH Lisse, het bouwen van een dakkapel aan de voorzijde, kozijn in de zijgevel en het verwijderen van de schoorsteen. Kenmerk Z2026-00002543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00</meta:user-defined>
    <meta:user-defined meta:name="OVERHEIDop.GmbID/DC.identifier">gmb-2026-403100</meta:user-defined>
    <meta:user-defined meta:name="OVERHEIDop.versieInformatie"/>
  </office:meta>
</office:document-meta>
</file>