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25-08-2026 hebben wij een vergunning verleend voor het houden van een loterij (loterij op 17 oktober 2026) op het adres Goorsestraat 15 7496 AA Hengevelde. Deze vergunning staat ingeschreven onder zaaknummer 0000110835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40309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9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08355</meta:user-defined>
    <meta:user-defined meta:name="DCTERMS.abstract">het houden van een loterij (loterij op 17 oktober 2026)</meta:user-defined>
    <dc:language>nl</dc:language>
    <meta:user-defined meta:name="OVERHEIDop.locatietype/OVERHEIDop.gebiedsmarkering">Punt</meta:user-defined>
    <meta:user-defined meta:name="DC.title">Op 25-08-2026 hebben wij een vergunning verleend voor het houden van een loterij (loterij op 17 oktober 2026) op het adres Goorsestraat 15 7496 AA Hengevelde. Deze vergunning staat ingeschreven onder zaaknummer 00001108355.</meta:user-defined>
    <meta:user-defined meta:name="DCTERMS.W3CDTF/DCTERMS.available">2026-08-27</meta:user-defined>
    <meta:user-defined meta:name="DCTERMS.W3CDTF/OVERHEIDop.jaargang">2026</meta:user-defined>
    <meta:user-defined meta:name="OVERHEIDop.publicationIssue">403092</meta:user-defined>
    <meta:user-defined meta:name="OVERHEIDop.GmbID/DC.identifier">gmb-2026-403092</meta:user-defined>
    <meta:user-defined meta:name="OVERHEIDop.versieInformatie"/>
  </office:meta>
</office:document-meta>
</file>