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s BOPA,  het wijzigen van de functie van bedrijfswoning naar reguliere woning, Meerstraat 16, 6241ND Bu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710</text:p>
            <text:p text:style-name="common-al">
            <text:span text:style-name="nadrukvet">Meerstraat 16, 6241ND Bunde</text:span>
          </text:p>
            <text:p text:style-name="common-al">
            <text:span text:style-name="nadrukvet">het wijzigen van de functie van bedrijfswoning naar reguliere woning</text:span>
          </text:p>
            <text:p text:style-name="common-al"/>
            <text:p text:style-name="common-al">
            <text:span text:style-name="nadrukvet">Verzend 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De volgende activiteiten zijn door de gemeente benoemd als zijnde BOPA</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4030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10</meta:user-defined>
    <dc:language>nl</dc:language>
    <meta:user-defined meta:name="DC.title">Verleende omgevingsvergunning als BOPA,  het wijzigen van de functie van bedrijfswoning naar reguliere woning, Meerstraat 16, 6241ND Bunde</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191</meta:user-defined>
    <meta:user-defined meta:name="OVERHEIDop.publicationIssue">403085</meta:user-defined>
    <meta:user-defined meta:name="OVERHEIDop.GmbID/DC.identifier">gmb-2026-403085</meta:user-defined>
    <meta:user-defined meta:name="OVERHEIDop.versieInformatie"/>
  </office:meta>
</office:document-meta>
</file>