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Zuiderkruis 170, 3902 XE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Zuiderkruis 170, 3902 XE Veenendaal</text:span>
          </text:p>
            <text:p text:style-name="common-al">De gemeente Veenendaal heeft een aanvraag voor een omgevingsvergunning ontvangen. De vergunning is op 24-08-2026 aangevraagd voor het verduurzamen van het pand voor de locatie Zuiderkruis 170, 3902 XE Veenendaal en is geregistreerd onder het nummer CLZ-00015634.</text:p>
            <text:p text:style-name="common-al">De aanvraag is in te zien bij het Omgevingsloket in het gemeentehuis van Veenendaal. Het Omgevingsloket is </text:p>
            <text:p text:style-name="common-al">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</text:p>
            <text:p text:style-name="common-al">
            
          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30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34</meta:user-defined>
    <dc:language>nl</dc:language>
    <meta:user-defined meta:name="OVERHEIDop.locatietype/OVERHEIDop.gebiedsmarkering">Punt</meta:user-defined>
    <meta:user-defined meta:name="DC.title">Publicatie aanvraag omgevingsvergunning Zuiderkruis 170, 3902 XE Veen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83</meta:user-defined>
    <meta:user-defined meta:name="OVERHEIDop.GmbID/DC.identifier">gmb-2026-403083</meta:user-defined>
    <meta:user-defined meta:name="OVERHEIDop.versieInformatie"/>
  </office:meta>
</office:document-meta>
</file>