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T.h.v. Donkere Spaarne 50 Haarlem, 0392-2026-0141630, het evenement Pakjesbootdagen Haarlem 2026, op 28-11-2026 11:00  tot 18:30, 29-11-2026 10:00 tot 18:30, en 30-11-2026 05:00 tot 06:00, ontvangen op 24-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30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392-2026-0141630</meta:user-defined>
    <meta:user-defined meta:name="DCTERMS.abstract">het evenement Pakjesbootdagen Haarlem 2026</meta:user-defined>
    <dc:language>nl</dc:language>
    <meta:user-defined meta:name="OVERHEIDop.locatietype/OVERHEIDop.gebiedsmarkering">Punt</meta:user-defined>
    <meta:user-defined meta:name="DC.title">Gemeente Haarlem, ingekomen aanvraag, T.h.v. Donkere Spaarne 50 Haarlem, 0392-2026-0141630, het evenement Pakjesbootdagen Haarlem 2026, op 28-11-2026 11:00  tot 18:30, 29-11-2026 10:00 tot 18:30, en 30-11-2026 05:00 tot 06:00, ontvangen op 24-08-2026</meta:user-defined>
    <meta:user-defined meta:name="DCTERMS.W3CDTF/DCTERMS.available">2026-08-27</meta:user-defined>
    <meta:user-defined meta:name="DCTERMS.W3CDTF/OVERHEIDop.jaargang">2026</meta:user-defined>
    <meta:user-defined meta:name="OVERHEIDop.publicationIssue">403080</meta:user-defined>
    <meta:user-defined meta:name="OVERHEIDop.GmbID/DC.identifier">gmb-2026-403080</meta:user-defined>
    <meta:user-defined meta:name="OVERHEIDop.versieInformatie"/>
  </office:meta>
</office:document-meta>
</file>