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nd van Cuijk – Uitschrijving Opvangvoorzieningen in verband met verhuizin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nd van Cuijk maken bekend dat onderstaande opvangvoorzieningen, in verband met een verhuizing en de daarmee samenhangende sluiting van de oude locaties, worden uitgeschreven uit het Landelijk Register Kinderopvang (LRK).</text:p>
            <text:p text:style-name="common-al">De uitschrijving betreft de volgende opvangvoorzieningen:</text:p>
            <text:p text:style-name="common-al">
            <text:span text:style-name="nadrukvet">Kinderdagverblijf (KDV) Nienke</text:span>
          </text:p>
            <text:p text:style-name="common-al">LRK-registratienummer: <text:span text:style-name="nadrukvet">109962412</text:span></text:p>
            <text:p text:style-name="common-al">Oud adres: Cantheelen 106, 5431 MC Cuijk </text:p>
            <text:p text:style-name="common-al">Nieuw adres: Kindcentrum De Nienekes, Veldweg 23, 5431 CH Cuijk </text:p>
            <text:p text:style-name="common-al">De opvangvoorziening op het oude adres is per <text:span text:style-name="nadrukvet">1 juli</text:span> gesloten in verband met de verhuizing.</text:p>
            <text:p text:style-name="common-al">
            <text:span text:style-name="nadrukvet">Buitenschoolse opvang (BSO) Graaf</text:span>
          </text:p>
            <text:p text:style-name="common-al">LRK-registratienummer: <text:span text:style-name="nadrukvet">111123604</text:span></text:p>
            <text:p text:style-name="common-al">Oud adres: Graafschap 1, 5431 DE Cuijk </text:p>
            <text:p text:style-name="common-al">Nieuw adres: Kindcentrum De Nienekes, Veldweg 23, 5431 CH Cuijk </text:p>
            <text:p text:style-name="common-al">De opvangvoorziening op het oude adres is per <text:span text:style-name="nadrukvet">1 juli</text:span> gesloten in verband met de verhuizing.</text:p>
            <text:p text:style-name="common-al">
            <text:span text:style-name="nadrukvet">Kinderdagverblijf (KDV) Koetje Boe</text:span>
          </text:p>
            <text:p text:style-name="common-al">Oud adres: Raadhuisplein 6, 5443 AT Haps </text:p>
            <text:p text:style-name="common-al">Nieuw adres: Kerkstraat 3, 5443 AA Haps </text:p>
            <text:p text:style-name="common-al">De opvangvoorziening op het oude adres is per <text:span text:style-name="nadrukvet">15 juni</text:span> gesloten in verband met de verhuizing.</text:p>
            <text:p text:style-name="last-al">De oude locaties worden als gevolg van de verhuizingen uitgeschreven uit het Landelijk Register Kinderopva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40307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7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7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and van Cuijk</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Gemeente Land van Cuijk – Uitschrijving Opvangvoorzieningen in verband met verhuizing</meta:user-defined>
    <meta:user-defined meta:name="DCTERMS.W3CDTF/DCTERMS.available">2026-08-27</meta:user-defined>
    <meta:user-defined meta:name="DCTERMS.W3CDTF/OVERHEIDop.jaargang">2026</meta:user-defined>
    <meta:user-defined meta:name="OVERHEIDop.publicationIssue">403076</meta:user-defined>
    <meta:user-defined meta:name="OVERHEIDop.GmbID/DC.identifier">gmb-2026-403076</meta:user-defined>
    <meta:user-defined meta:name="OVERHEIDop.versieInformatie"/>
  </office:meta>
</office:document-meta>
</file>