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realiseren van kledingopslag aan Broekgraaf 4, 4286 LW Alm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realiseren van kledingopslag aan Broekgraaf 4, 4286 LW Almkerk (1959160666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De gemeente neemt daarover waarschijnlijk voor 15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306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59160666</meta:user-defined>
    <meta:user-defined meta:name="DCTERMS.abstract">het realiseren van kledingopslag</meta:user-defined>
    <dc:language>nl</dc:language>
    <meta:user-defined meta:name="OVERHEIDop.locatietype/OVERHEIDop.gebiedsmarkering">Punt</meta:user-defined>
    <meta:user-defined meta:name="DC.title">Gemeente Altena - Aanvraag vergunning voor het realiseren van kledingopslag aan Broekgraaf 4, 4286 LW Almker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68</meta:user-defined>
    <meta:user-defined meta:name="OVERHEIDop.GmbID/DC.identifier">gmb-2026-403068</meta:user-defined>
    <meta:user-defined meta:name="OVERHEIDop.versieInformatie"/>
  </office:meta>
</office:document-meta>
</file>