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Tweede Jan Steenstraat 99-H 1074C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kozijnen in de voorgevel</text:p>
            <text:p text:style-name="common-al">Besluit: verleend</text:p>
            <text:p text:style-name="common-al">Besluit verzonden op: 24-08-2026</text:p>
            <text:p text:style-name="common-al">Zaakadres: Tweede Jan Steenstraat 99-H 1074CM Amsterdam</text:p>
            <text:p text:style-name="common-al">Zaaknummer: Z2026-017307</text:p>
            <text:p text:style-name="common-al">DSO-nummer: 2026042000156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17307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305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5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5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7307</meta:user-defined>
    <meta:user-defined meta:name="DCTERMS.abstract">wijzigen kozijnen in de voorgev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Tweede Jan Steenstraat 99-H 1074CM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057</meta:user-defined>
    <meta:user-defined meta:name="OVERHEIDop.GmbID/DC.identifier">gmb-2026-403057</meta:user-defined>
    <meta:user-defined meta:name="OVERHEIDop.versieInformatie"/>
  </office:meta>
</office:document-meta>
</file>