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wijziging van de oorspronkelijke carport naar een bijgebouw, Willem de Bruynstraat 2 5622K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35 </text:p>
            <text:p text:style-name="common-al"> Omschrijving: wijziging van de oorspronkelijke carport naar een bijgebouw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 de Bruynstraat 2 5622KJ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0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135</meta:user-defined>
    <meta:user-defined meta:name="DCTERMS.abstract">wijziging van de oorspronkelijke carport naar een bijgebouw</meta:user-defined>
    <dc:language>nl</dc:language>
    <meta:user-defined meta:name="OVERHEIDop.locatietype/OVERHEIDop.gebiedsmarkering">Punt</meta:user-defined>
    <meta:user-defined meta:name="DC.title">Ingediende aanvraag omgevingsvergunning: wijziging van de oorspronkelijke carport naar een bijgebouw, Willem de Bruynstraat 2 5622KJ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54</meta:user-defined>
    <meta:user-defined meta:name="OVERHEIDop.GmbID/DC.identifier">gmb-2026-403054</meta:user-defined>
    <meta:user-defined meta:name="OVERHEIDop.versieInformatie"/>
  </office:meta>
</office:document-meta>
</file>