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 Groene Velden 1-49, 2-16 en Lage Velden 1-19 en 2-24 Afferden (voorlopi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e onderstaande aanvraag om omgevingsvergunning ontvangen op datum, verlengt het college van burgemeester en wethouders van Druten de beslistermijn (van in beginsel acht weken) met zes weken.</text:p>
            <text:p text:style-name="common-al">Het besluit tot verlenging van de beslistermijn is op genoemde datum verzonden naar de betreffende aanvrager:</text:p>
            <text:p text:style-name="common-al"/>
            <text:p text:style-name="common-al">
            <text:span text:style-name="nadrukvet">Groene Velden 1-49, 2-16 6654 EX en Lage Velden 1-19 en 2-24 6654 EZ, Afferden (voorlopig), het bouwen van 55 woningen (Groenemorgen), verzonden op 24 augustus 2026.</text:span>
         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uten</text:p>
            </table:table-cell>
            <table:table-cell office:value-type="string" table:style-name="header.C">
              <text:p text:style-name="headerright"><text:span text:style-name="nr">Nr. 4030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Dr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uten</meta:user-defined>
    <meta:user-defined meta:name="OVERHEID.Gemeente/OVERHEID.authority">Drut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Vlak</meta:user-defined>
    <meta:user-defined meta:name="DC.title">Verlenging beslistermijn aanvraag omgevingsvergunning Groene Velden 1-49, 2-16 en Lage Velden 1-19 en 2-24 Afferden (voorlopig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50</meta:user-defined>
    <meta:user-defined meta:name="OVERHEIDop.GmbID/DC.identifier">gmb-2026-403050</meta:user-defined>
    <meta:user-defined meta:name="OVERHEIDop.versieInformatie"/>
  </office:meta>
</office:document-meta>
</file>