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ublicatie aanvraag omgevingsvergunning J.G. Sandbrinkstraat 22, 3901 EZ Veenendaal, Verzoeklocatie 202608210118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aanvraag omgevingsvergunning J.G. Sandbrinkstraat 22, 3901 EZ Veenendaal, </text:span>
          </text:p>
            <text:p text:style-name="common-al">De gemeente Veenendaal heeft een aanvraag voor een omgevingsvergunning ontvangen. De vergunning is op 21-08-2026 aangevraagd voor het wijzigen van de gevelreclame voor de locatie J.G. Sandbrinkstraat 22, 3901 EZ Veenendaal en is geregistreerd onder het nummer CLZ-00015633.</text:p>
            <text:p text:style-name="common-al">De aanvraag is in te zien bij het Omgevingsloket in het gemeentehuis van Veenendaal. Het Omgevingsloket is </text:p>
            <text:p text:style-name="common-al">alleen op afspraak bereikbaar. Heeft u vragen of wilt u een afspraak maken dan kunt u per email contact opnemen met team Ruimtelijke Processen via <text:a xlink:href="mailto:omgevingsloket@veenendaal.nl" xlink:type="simple">omgevingsloket@veenendaal.nl</text:a>. Tegen bovengenoemde aanvragen is in dit stadium geen bezwaar </text:p>
            <text:p text:style-name="last-al">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enendaal</text:p>
            </table:table-cell>
            <table:table-cell office:value-type="string" table:style-name="header.C">
              <text:p text:style-name="headerright"><text:span text:style-name="nr">Nr. 403047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04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04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eenend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enendaal</meta:user-defined>
    <meta:user-defined meta:name="OVERHEID.Gemeente/OVERHEID.authority">Veenenda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eclame</meta:user-defined>
    <meta:user-defined meta:name="OVERHEIDop.referentienummer">CLZ-00015633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Publicatie aanvraag omgevingsvergunning J.G. Sandbrinkstraat 22, 3901 EZ Veenendaal, Verzoeklocatie 2026082101180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047</meta:user-defined>
    <meta:user-defined meta:name="OVERHEIDop.GmbID/DC.identifier">gmb-2026-403047</meta:user-defined>
    <meta:user-defined meta:name="OVERHEIDop.versieInformatie"/>
  </office:meta>
</office:document-meta>
</file>