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bouwkeet, bouwhekken en toilet van 14-09-26 t/m 16-10-26, op 2 parkeerplaatsen t.h.v. Karveelstraat 7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2 parkeerplaatsen t.h.v. Karveelstraat 70<text:span text:style-name="nadrukvet">; </text:span>het plaatsen van een bouwkeet, bouwhekken en toilet van 14-09-26 t/m 16-10-26</text:p>
            <text:p text:style-name="common-al">
            
          </text:p>
            <text:p text:style-name="common-al">Verzenddatum:  25-08-2026 </text:p>
            <text:p text:style-name="common-al">Zaaknummer: 0000139719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30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191</meta:user-defined>
    <dc:language>nl</dc:language>
    <meta:user-defined meta:name="OVERHEIDop.locatietype/OVERHEIDop.gebiedsmarkering">Vlak</meta:user-defined>
    <meta:user-defined meta:name="DC.title">Omgevingsvergunning regulier Verleend: het plaatsen van een bouwkeet, bouwhekken en toilet van 14-09-26 t/m 16-10-26, op 2 parkeerplaatsen t.h.v. Karveelstraat 70</meta:user-defined>
    <meta:user-defined meta:name="DCTERMS.W3CDTF/DCTERMS.available">2026-08-27</meta:user-defined>
    <meta:user-defined meta:name="DCTERMS.W3CDTF/OVERHEIDop.jaargang">2026</meta:user-defined>
    <meta:user-defined meta:name="OVERHEIDop.publicationIssue">403041</meta:user-defined>
    <meta:user-defined meta:name="OVERHEIDop.GmbID/DC.identifier">gmb-2026-403041</meta:user-defined>
    <meta:user-defined meta:name="OVERHEIDop.versieInformatie"/>
  </office:meta>
</office:document-meta>
</file>