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60625_Situatieschetsidd103f04-7d19-486a-b6d6-e4678923920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6-13">
      <text:list-level-style-bullet text:bullet-char="-" text:level="1">
        <style:list-level-properties text:min-label-width="10mm"/>
      </text:list-level-style-bullet>
    </text:list-style>
    <text:list-style style:name="id1-3-2-1-6-13-1">
      <text:list-level-style-bullet text:bullet-char="-" text:level="1">
        <style:list-level-properties text:min-label-width="10mm"/>
      </text:list-level-style-bullet>
    </text:list-style>
    <text:list-style style:name="id1-3-2-1-6-13-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Verkeersbesluit tot het niet overgaan van het plaatsen van de verkeersborden zoals genoemd in het verkeersbesluit onder kenmerk IT26.00096 ten aanzien van de Derde Drift Lopende Diep – Groningen</text:p>
      <text:section text:name="regeling_id1-3-2" text:style-name="regeling">
        <text:section text:name="aanhef_id1-3-2-1" text:style-name="aanhef">
          <text:section text:name="context_id1-3-2-1-1" text:style-name="context">
            <text:p text:style-name="context.al">Kenmerk: IT26.01546</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otivering</text:span>
          </text:p>
            <text:p text:style-name="considerans.al">Het college van burgemeester en wethouders van de gemeente Groningen heeft op 28 november 2024 een verkeersbesluit genomen met kenmerk 10128080 betreffende het instellen van een nul-emissiezone in de binnenstad te Groningen. In een daaropvolgend verkeersbesluit, genomen op 20 april 2026 onder kenmerk IT26.00096, heeft de gemeente Groningen besloten om de bestaande verkeersborden horend bij de nul-emissiezone te wijzigen. </text:p>
            <text:p text:style-name="considerans.al">De Derde Drift Lopende Diep is onderdeel van de Groningse binnenstad en daarmee onderdeel van de nul-emissiezone. De Derde Drift Lopende diep kent op dit moment voor gemotoriseerd verkeer een éénrichtingsweg in de rijrichting van de binnenstad uit (vanuit de Muurstraat naar het Lopendediep). De gemeente Groningen heeft nu geconstateerd dat de ca. 3,10 meter brede straat dermate smal is. Dit in combinatie met het uitblijven van ruimte door middel van een indraaihoek vanuit de Muurstraat gezien, maakt dat het voor gemotoriseerd verkeer fysiek gezien niet goed mogelijk is om door de Derde Drift Lopende Diep te rijden. Binnen de straat wordt eveneens veelal door bewoners met de fiets geparkeerd. In geval van het toegankelijk houden van deze straat voor gemotoriseerd verkeer, riskeert de directe omgeving en/ of de bestuurder vanwege de smalle straat overlast, hinder of schade.</text:p>
            <text:p text:style-name="considerans.al">Dit maakt dat gemeente Groningen middels dit verkeersbesluit voornemens is om de Derde Drift Lopende Diep in beide richtingen te sluiten voor alle motorvoertuigen. Hierdoor wordt in de Derde Drift Lopende Diep niet overgegaan tot het plaatsen van de aanvankelijk beoogd te wijzigen verkeersborden uit bijbehorend verkeersbesluit met kenmerk IT26.00096. Daarvoor in de plaats zal het verkeersbord C1 (gesloten in beide richtingen voor voertuigen, ruiters en geleiders van rij- of trekdieren of vee) met het bijbehorend onderbord waaruit blijkt dat het bord niet van toepassing is op (brom- en snor-)fietsers aan beide uiteinden van de derde Drift Lopende Diep worden geplaatst.</text:p>
            <text:p text:style-name="considerans.al"/>
            <text:p text:style-name="considerans.al">Gelet op artikel 2 van de Wegenverkeerswet strekt de maatregel tot:</text:p>
            <text:list text:style-name="id1-3-2-1-6-13">
              <text:list-item text:style-override="id1-3-2-1-6-13-1">
                <text:number>-</text:number>
                <text:p text:style-name="al">lid 1 sub b ‘het beschermen van weggebruikers en passagiers’;</text:p>
              </text:list-item>
              <text:list-item text:style-override="id1-3-2-1-6-13-2">
                <text:number>-</text:number>
                <text:p text:style-name="al"> lid 2 sub a ‘het voorkomen of beperken van door het verkeer veroorzaakte overlast, hinder of schade alsmede de gevolgen voor het milieu, bedoeld in de Wet milieubeheer’.</text:p>
              </text:list-item>
            </text:list>
            <text:p text:style-name="considerans.al"/>
            <text:p text:style-name="considerans.al">Gelet op artikel 2 van de Wegenverkeerswet is mogelijk lid 1 sub d ‘het zoveel mogelijk waarborgen van de vrijheid van het verkeer’ in het geding. Door het afsluiten van de derde Drift Lopende Diep voor gemotoriseerd verkeer is het formeel niet meer toegestaan om vanuit de Muurstraat naar het Lopende Diep te rijden. Om vanuit de Muurstraat de Diepenring te bereiken kan hiervoor de Oude Boteringestraat worden gebruikt. In de praktijk gebeurt dit al waardoor het college het zoveel mogelijk waarborgen van de vrijheid van verkeer ondergeschikt acht aan het beschermen van weggebruikers en passagiers en het voorkomen of beperken van door het verkeer veroorzaakte overlast, hinder of schade alsmede de gevolgen voor het milieu, bedoeld in de Wet milieubeheer.</text:p>
            <text:p text:style-name="considerans.al"/>
            <text:p text:style-name="considerans.al">Voor dit verkeersbesluit is geen akoestisch onderzoek noodzakelijk, als bedoeld in artikel 5.78j van het Besluit kwaliteit leefomgeving (BKL).</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 tot het:</text:p>
            <text:list text:style-name="id1-3-2-2-1-2">
              <text:list-item text:style-override="id1-3-2-2-1-2-1">
                <text:number>-</text:number>
                <text:p text:style-name="al">Tot het instellen van een gesloten verklaring (verbod de betrokken weg in te rijden of in te gaan alsmede de betrokken weg te gebruiken) uitgezonderd (snor- en brom-) fietsers in de Derde Drift Lopende Diep, door het plaatsen van de verkeersborden C1 (Gesloten in beide richtingen voor voertuigen, ruiters en geleiders van rij- of trekdieren of vee) met onderbord met daarop de tekst ‘uitgezonderd’ en de symbolen “bromfiets” en “fiets” in de Derde Drift Lopende Diep ter hoogte van het Lopendediep nummer 12B en ter hoogte van de Muurstraat;</text:p>
              </text:list-item>
              <text:list-item text:style-override="id1-3-2-2-1-2-2">
                <text:number>-</text:number>
                <text:p text:style-name="al">Tot het opheffen van het éénrichtingsregime in de Derde Drift Lopende Diep, door;</text:p>
                <text:list text:style-name="id1-3-2-2-1-2-2-3">
                  <text:list-item text:style-override="id1-3-2-2-1-2-2-3-1">
                    <text:number>-</text:number>
                    <text:p text:style-name="al">het verwijderen van bord C2 (Eenrichtingsweg, in deze richting gesloten voor voertuigen, ruiters en geleiders van rij- of trekdieren of vee) ter hoogte van het Lopendediep nummer 12B;</text:p>
                  </text:list-item>
                  <text:list-item text:style-override="id1-3-2-2-1-2-2-3-2">
                    <text:number>-</text:number>
                    <text:p text:style-name="al">het verwijderen van bord C3 (Eenrichtingsweg) ter hoogte van de Muurstraat.</text:p>
                  </text:list-item>
                </text:list>
              </text:list-item>
            </text:list>
            <text:list text:style-name="id1-3-2-2-1-3">
              <text:list-item text:style-override="id1-3-2-2-1-3-1">
                <text:number>-</text:number>
                <text:p text:style-name="al">Tot het opheffen van het verkeersbord C22f einde zone (gesloten voor personenauto’s, bedrijfsauto’s, vrachtauto’s of autobussen vanwege emissie-eisen (milieuzone of nul-emissiezone) in de Derde Drift Lopende Diep ter hoogte van het Lopendediep nummer 12B wegens het feit dat het betreffende wegvak niet meer opengesteld is voor deze voertuigcategorieën. </text:p>
              </text:list-item>
            </text:list>
            <text:p text:style-name="common-al"/>
            <text:p text:style-name="common-al">Bovenvermelde bebording conform bijlage 1 Reglement verkeersregels en verkeerstekens 1990. Bovenvermelde onderborden conform artikel 8 BABW.</text:p>
            <text:p text:style-name="common-al"/>
            <text:p text:style-name="common-al">Situatieschets: </text:p>
            <text:p text:style-name="common-al">
            <draw:frame><draw:text-box><text:section text:name="plaatje_id1-3-2-2-1-8-1" text:style-name="plaatje">
              <text:p text:style-name="illustratie_id1-3-2-2-1-8-1-1"><draw:frame draw:style-name="illustratie_id1-3-2-2-1-8-1-1" text:anchor-type="paragraph" svg:width="145mm" svg:height="138.6mm"><draw:image xlink:href="Pictures/260625_Situatieschetsidd103f04-7d19-486a-b6d6-e46789239207.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tussenkopcur">Bezwaar</text:p>
          <text:p text:style-name="bezwaarschrift_al">Als u het niet eens bent met dit besluit, dan kunt u daar schriftelijk bezwaar tegen maken. Hoe dit moet, kunt u lezen op <text:a xlink:href="https://gemeente.groningen.nl/bezwaar-maken" xlink:type="simple">https://gemeente.groningen.nl/bezwaar-maken</text:a>.</text:p>
          <text:p text:style-name="bezwaarschrift_al">Als u dit wilt, kunt u de informatie van de website ook schriftelijk ontvangen. Belt u dan met de afdeling Juridische Zaken, telefoon (050) 367 74 83.</text:p>
          <text:p text:style-name="bezwaarschrift_al"/>
          <text:p text:style-name="bezwaarschrift_al">Vermeld in uw bezwaarschrift in elk geval:</text:p>
          <text:p text:style-name="bezwaarschrift_al">- uw naam, adres en bij voorkeur uw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Heeft u meer tijd nodig? Dan kunt u een voorlopig bezwaarschrift indienen.</text:p>
          <text:p text:style-name="bezwaarschrift_al">In dit bezwaarschrift geeft u aan dat u het niet eens bent met het besluit. Later legt u uit waarom u het er niet mee eens bent. U krijgt daarvoor extra tijd van de gemeente.</text:p>
          <text:p text:style-name="bezwaarschrift_al"/>
          <text:p text:style-name="bezwaarschrift_al">Stuur uw bezwaarschrift naar:</text:p>
          <text:p text:style-name="bezwaarschrift_al">Het college van burgemeester en wethouders</text:p>
          <text:p text:style-name="bezwaarschrift_al">Postbus 30026 </text:p>
          <text:p text:style-name="bezwaarschrift_al">9700 RM Groningen</text:p>
          <text:p text:style-name="bezwaarschrift_al"/>
          <text:p text:style-name="bezwaarschrift_al"/>
          <text:p text:style-name="bezwaarschrift_al">Met vriendelijke groet,</text:p>
          <text:p text:style-name="bezwaarschrift_al">burgemeester en wethouders van Groningen,</text:p>
          <text:p text:style-name="bezwaarschrift_al">namens hen de directeur Stadsontwikkeling,</text:p>
          <text:p text:style-name="bezwaarschrift_al">namens deze,</text:p>
          <text:p text:style-name="bezwaarschrift_al"/>
          <text:p text:style-name="bezwaarschrift_al"/>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30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tot het niet overgaan van het plaatsen van de verkeersborden zoals genoemd in het verkeersbesluit onder kenmerk IT.2600096 ten aanzien van de Derde Drift Lopende Diep – Groningen  - Derde Drift Lopende Diep</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IT26.01546</meta:user-defined>
    <meta:user-defined meta:name="DCTERMS.abstract">Verkeersbesluit tot het niet overgaan van het plaatsen van de verkeersborden zoals genoemd in het verkeersbesluit onder kenmerk IT26.00096 ten aanzien van de Derde Drift Lopende Diep – Groningen</meta:user-defined>
    <meta:user-defined meta:name="OVERHEIDop.verkeersbordcode">C1</meta:user-defined>
    <meta:user-defined meta:name="OVERHEIDop.verkeersbordcode">C2</meta:user-defined>
    <meta:user-defined meta:name="OVERHEIDop.verkeersbordcode">C3</meta:user-defined>
    <meta:user-defined meta:name="OVERHEIDop.verkeersbordcode">C22f</meta:user-defined>
    <dc:language>nl</dc:language>
    <meta:user-defined meta:name="OVERHEIDop.locatietype/OVERHEIDop.gebiedsmarkering">Punt</meta:user-defined>
    <meta:user-defined meta:name="OVERHEIDop.locatietype/OVERHEIDop.gebiedsmarkering">Punt</meta:user-defined>
    <meta:user-defined meta:name="DC.title">Verkeersbesluit tot het niet overgaan van het plaatsen van de verkeersborden zoals genoemd in het verkeersbesluit onder kenmerk IT26.00096 ten aanzien van de Derde Drift Lopende Diep – Groningen</meta:user-defined>
    <meta:user-defined meta:name="DCTERMS.W3CDTF/DCTERMS.available">2026-08-27</meta:user-defined>
    <meta:user-defined meta:name="DCTERMS.W3CDTF/OVERHEIDop.jaargang">2026</meta:user-defined>
    <meta:user-defined meta:name="OVERHEIDop.publicationIssue">403040</meta:user-defined>
    <meta:user-defined meta:name="OVERHEIDop.GmbID/DC.identifier">gmb-2026-403040</meta:user-defined>
    <meta:user-defined meta:name="OVERHEIDop.versieInformatie"/>
  </office:meta>
</office:document-meta>
</file>