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kruising Zuiderkwelweg - Oostermiddenmeerweg te Wieringerwerf (Opslaan van grond of baggerspec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25 augustus 2026 namens Gemeente Hollands Kroon een volledige melding ontvangen van een ontwikkeling naast de kruising Zuiderkwelweg - Oostermiddenmeerweg te Wieringerwerf. Het gaat over het opslaan van grond. De melding heeft het kenmerk OMG-089206/Z26-0828464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Opslaan, zeven, mechanisch ontwateren en samenvoegen van zonder bewerking herbruikbare grond of baggerspecie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9206/Z26-0828464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llands Kroon</text:p>
            </table:table-cell>
            <table:table-cell office:value-type="string" table:style-name="header.C">
              <text:p text:style-name="headerright"><text:span text:style-name="nr">Nr. 4030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ollands Kroo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llands Kroon</meta:user-defined>
    <meta:user-defined meta:name="OVERHEID.Gemeente/OVERHEID.authority">Hollands Kroo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9206/Z26-0828464</meta:user-defined>
    <dc:language>nl</dc:language>
    <meta:user-defined meta:name="OVERHEIDop.locatietype/OVERHEIDop.gebiedsmarkering">Vlak</meta:user-defined>
    <meta:user-defined meta:name="DC.title">Melding ontvangen voor kruising Zuiderkwelweg - Oostermiddenmeerweg te Wieringerwerf (Opslaan van grond of baggerspecie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37</meta:user-defined>
    <meta:user-defined meta:name="OVERHEIDop.GmbID/DC.identifier">gmb-2026-403037</meta:user-defined>
    <meta:user-defined meta:name="OVERHEIDop.versieInformatie"/>
  </office:meta>
</office:document-meta>
</file>