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opgenbare weg, 3 oktober 2026, Ter Aar, Westkanaalweg 100B - BBQ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stkanaalweg 100B, Ter Aar - melding is ontvangen voor het gebruik van een deel van de parkeerplaats , achter Westkanaalweg 100B in verband met een BBQ, op 3 oktober 2026 van 17.00 tot 20.00 uur. </text:p>
            <text:p text:style-name="last-al">Geen zienswijze, bezwaar of beroep mogel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4030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gebruik opgenbare weg, 3 oktober 2026, Ter Aar, Westkanaalweg 100B - BBQ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35</meta:user-defined>
    <meta:user-defined meta:name="OVERHEIDop.GmbID/DC.identifier">gmb-2026-403035</meta:user-defined>
    <meta:user-defined meta:name="OVERHEIDop.versieInformatie"/>
  </office:meta>
</office:document-meta>
</file>