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3 á 4 fundering boorpalen aan Multatuliweg 69 2624CG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ltatuliweg 69 2624CG Delft | het plaatsen van 3 á 4 fundering boorpalen | 2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97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30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97</meta:user-defined>
    <meta:user-defined meta:name="DCTERMS.abstract">3 á 4 Funderings boorpalen laten plaatsen.</meta:user-defined>
    <dc:language>nl</dc:language>
    <meta:user-defined meta:name="OVERHEIDop.locatietype/OVERHEIDop.gebiedsmarkering">Vlak</meta:user-defined>
    <meta:user-defined meta:name="DC.title">Aanvraag vergunning voor het plaatsen van 3 á 4 fundering boorpalen aan Multatuliweg 69 2624CG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31</meta:user-defined>
    <meta:user-defined meta:name="OVERHEIDop.GmbID/DC.identifier">gmb-2026-403031</meta:user-defined>
    <meta:user-defined meta:name="OVERHEIDop.versieInformatie"/>
  </office:meta>
</office:document-meta>
</file>