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Diverse verkeersmaatregelen Wethouder Jansenlaan (nabij hoofdingang ziekenhuis)</text:p>
      <text:section text:name="regeling_id1-3-2" text:style-name="regeling">
        <text:section text:name="aanhef_id1-3-2-1" text:style-name="aanhef">
          <text:section text:name="context_id1-3-2-1-1" text:style-name="context">
            <text:p text:style-name="context.al">Reg.nummer.: 02430000266683 / 02430000920981 </text:p>
            <text:p text:style-name="context.al"/>
            <text:p text:style-name="context_bottom"/>
          </text:section>
          <text:p text:style-name="aanhef_wie">Burgemeester en wethouders van Harderwijk zijn op grond van artikel 18, lid 1, sub d van de Wegenverkeerswet 1994 bevoegd om verkeersbesluiten te nemen. </text:p>
          <text:p text:style-name="aanhef_wie"/>
          <text:section text:name="considerans_id1-3-2-1-4" text:style-name="considerans">
            <text:p text:style-name="tussenkopcur">
            <text:span text:style-name="nadrukvet">Overwegingen ten aanzien van het besluit</text:span>
          </text:p>
            <text:p text:style-name="considerans.al">De Wethouder Jansenlaan is een erftoegangsweg binnen de bebouwde kom van Harderwijk. De weg ontsluit onder meer de hoofdingang van ziekenhuis St. Jansdal. </text:p>
            <text:p text:style-name="considerans.al">Het weggedeelte dat ten zuiden van de kruising met de Stadswei ligt, valt onder beheer en eigendom van het ziekenhuis. Tegelijkertijd is dit wel een openbare weg waar de reguliere wegenverkeerswetgeving van kracht is. Artikel 18 van de Wegenverkeerswet 1994 bepaalt dat verkeersbesluiten voor verkeersmaatregelen op dergelijke wegen genomen worden door de gemeente.</text:p>
            <text:p text:style-name="considerans.al">Het ziekenhuis heeft wijzigingen aangebracht aan de inrichting van de weg. Zo zijn er (kort)parkeervakken verwijderd. Ook wil men diverse verkeersmaatregelen instellen. Voor het instellen van de gewenste verkeersmaatregelen is een verkeersbesluit vereist. Het ziekenhuis heeft de gemeente gevraagd om dit te verzorgen.</text:p>
            <text:p text:style-name="considerans.al">Het betreffende deel van de Wethouder Jansenlaan leidt naar de hoofdingang van het ziekenhuis. Nabij de hoofdingang is ruimte om passagiers onmiddellijk in- en uit te laten stappen. Ook is er een opstelplaats voor taxi’s aanwezig. Verder halteert de pendelbus tussen St. Jansdal locatie Harderwijk en locatie Lelystad nabij de hoofdingang. Ten slotte is er parkeerruimte voor spoedartsen die bij het moeder- en kindcentrum (MKC) moeten zijn, dat nabij de hoofdingang gevestigd is. Alle andere bestemmingsverkeer parkeert op een van de parkeerterreinen elders bij het ziekenhuis. Om te voorkomen dat er alsnog op de toegangsweg naar de hoofdingang of anderszins buiten de parkeervakken wordt geparkeerd, is het wenselijk een parkeerverbodzone in te stellen. Door parkeren buiten de vakken te verbieden, wordt voorkomen dat de doorgang voor overig verkeer wordt belemmerd en/of dat er mogelijk gevaarlijke of onoverzichtelijke verkeerssituaties ontstaan.</text:p>
            <text:p text:style-name="considerans.al">De taxistandplaatsen en de gereserveerde parkeerplaatsen voor MKC-spoedartsen en pendelbus waren reeds informeel aanwezig. Deze zijn echter niet officieel met formele verkeersborden aangeduid. Het is wenselijk de parkeerplaatsen formeel aan te wijzen, om ongewenst gebruik door derden tegen te gaan en om handhaving hierop mogelijk te maken.</text:p>
            <text:p text:style-name="considerans.al">Met betrekking tot de parkeerplaatsen voor de MKC-spoedartsen: omdat er in het ziekenhuis een heleboel artsen werkzaam zijn, is een reguliere aanduiding ‘P arts’ onvoldoende. Daarom worden de betreffende parkeervakken expliciet gereserveerd voor spoedartsen die bij het MKC moeten zijn. Het ziekenhuis zorgt voor aanduidingen die achter de voorruit geplaatst kunnen worden, waarmee voor een ieder duidelijk is dat de betreffende auto van een MKC-spoedarts is.</text:p>
            <text:p text:style-name="considerans.al">Parallel aan de Wethouder Jansenlaan loopt een fietspad, dat niet als zodanig aangeduid is. Dit geldt ook voor een fietspad dat vanaf de kruising Wethouder Jansenlaan / Stadswei richting de fietsenstalling van het ziekenhuis loopt. Hoewel het pad duidelijk herkenbaar is als fietspad, is het noodzakelijk om een dergelijk pad formeel als fietspad aan te wijzen. Met dit verkeersbesluit wordt hierin voorzien.</text:p>
            <text:p text:style-name="considerans.al">Op grond van artikel 15, eerste lid, van de Wegenverkeerswet 1994 moet een verkeersbeslui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nsiderans.al">In artikel 12 van het BABW is limitatief opgenomen voor welke verkeerstekens een verkeersbesluit vereist is. In bijlage 1 van het Reglement verkeersregels en verkeerstekens 1990 (RVV 1990) staan de verkeersborden genoemd. In dit besluit gaat het om verkeersbord A1, E1, E5, E8 en G11</text:p>
            <text:p text:style-name="considerans.al">Uit het oogpunt van het verzekeren van de veiligheid op de weg en het in stand houden van de weg en het waarborgen van de bruikbaarheid daarvan is het noodzakelijk om de voorgestelde maatregel(en) te nemen.</text:p>
            <text:p text:style-name="considerans.al">Artikel 24 van het BABW vereist dat er voor het nemen van het verkeersbesluit overleg wordt gepleegd met de gemandateerde verkeersadviseur van politie Oost-Nederland, district Noord en Oost-Gelderland.</text:p>
            <text:p text:style-name="considerans.al"/>
            <text:p text:style-name="considerans_bottom"/>
          </text:section>
          <text:section text:name="afkondiging_id1-3-2-1-5"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Op grond van voorgaande overwegingen, wordt besloten om:</text:p>
            <text:list text:style-name="id1-3-2-2-1-2">
              <text:list-item text:style-override="id1-3-2-2-1-2-1">
                <text:number>1.</text:number>
                <text:p text:style-name="al">Een parkeerverbodzone in te stellen op de Wethouder Jansenlaan, voor zover gelegen bezuiden de Stadswei. Dit geven we aan met het plaatsen van de verkeersborden E1 (zonale toepassing) van bijlage 1 van het RVV 1990;</text:p>
              </text:list-item>
              <text:list-item text:style-override="id1-3-2-2-1-2-2">
                <text:number>2.</text:number>
                <text:p text:style-name="al">De vier parkeervakken direct ten westen van de hoofdingang van ziekenhuis St. Jansdal aan te wijzen als taxistandplaats. Dit geven we aan met het plaatsen van de verkeersborden E5 van bijlage 1 van het RVV 1990;</text:p>
              </text:list-item>
              <text:list-item text:style-override="id1-3-2-2-1-2-3">
                <text:number>3.</text:number>
                <text:p text:style-name="al">Het eerste parkeervak ten noordoosten van de hoofdingang van ziekenhuis St. Jansdal aan te wijzen als parkeerplaats voor de pendelbus van het ziekenhuis. Dit geven we aan met het plaatsen van verkeersbord E8 van bijlage 1 van het RVV 1990, met daarbij de ondertekst ‘pendelbus’;</text:p>
              </text:list-item>
              <text:list-item text:style-override="id1-3-2-2-1-2-4">
                <text:number>4.</text:number>
                <text:p text:style-name="al">Het tweede en derde parkeervak ten noordoosten van de hoofdingang van ziekenhuis St. Jansdal aan te wijzen als parkeerplaatsen die gereserveerd zijn voor MKC-spoedartsen. Dit geven we aan met het plaatsen van verkeersborden E8 van bijlage 1 van het RVV 1990, met daarbij de ondertekst ‘spoedarts MKC’;</text:p>
              </text:list-item>
              <text:list-item text:style-override="id1-3-2-2-1-2-5">
                <text:number>5.</text:number>
                <text:p text:style-name="al">Het fietspad dat parallel aan de Wethouder Jansenlaan alsmede het fietspad dat richting de fietsenstalling van het ziekenhuis loopt daadwerkelijk aan te wijzen als fietspad. Dit geven we aan met het bord G11 van bijlage 1 van het RVV 1990.</text:p>
              </text:list-item>
            </text:list>
            <text:p text:style-name="last-al"> Een en ander conform bijgevoegde tekening.</text:p>
            <text:p text:style-name="tekst_bottom"/>
          </text:section>
        </text:section>
        <text:section text:name="regeling-sluiting_id1-3-2-3" text:style-name="regeling-sluiting">
          <text:section text:name="gegeven_id1-3-2-3-1" text:style-name="gegeven">
            <text:p text:style-name="dagtekening">
            <text:span text:style-name="plaats">Harderwijk, 25 augustus 2026</text:span>
            <text:span text:style-name="datum"/>
          </text:p>
          </text:section>
          <text:section text:name="ondertekening_id1-3-2-3-2">
            <text:p><text:span text:style-name="functie">Burgemeester en wethouders van Harderwijk</text:span></text:p>
            <text:p><text:span text:style-name="deze">Namens deze,</text:span></text:p>
            <text:p><text:span text:style-name="ondertekening_naam">
            <text:span text:style-name="voornaam">de heer P. Mulder</text:span>
            <text:span text:style-name="achternaam"/>
          </text:span></text:p>
            <text:p><text:span text:style-name="functie">teamleider Ruimtelijk Beleid</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Op grond van de Algemene wet bestuursrecht kunt u bij het college van burgemeester en wethouders van Harderwijk gemotiveerd bezwaar maken tegen dit besluit als u belanghebbende bent. U dient uw bezwaarschrift uiterlijk zes weken na de datum van deze bekendmaking te sturen naar: </text:p>
          <text:p text:style-name="bezwaarschrift_al">Burgemeester en wethouders gemeente Harderwijk</text:p>
          <text:p text:style-name="bezwaarschrift_al">p/a secretariaat Bezwaarschriftencommissie Postbus 1 3890 AA  ZEEWOLDE.</text:p>
          <text:p text:style-name="bezwaarschrift_al">Ook kunt u bezwaar maken via het webformulier op de gemeentelijke website www.harderwijk.nl. Hiervoor heeft u uw DigiD nodig.</text:p>
          <text:p text:style-name="bezwaarschrift_al">Het maken van bezwaar heeft geen schorsende werking (zie art. 6:16 Awb). De indiener van het bezwaar heeft echter wel de mogelijkheid om een voorlopige voorziening bij de rechtbank te vragen (bijvoorbeeld schorsing).</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40302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2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2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arderwijk</meta:user-defined>
    <meta:user-defined meta:name="OVERHEID.Gemeente/OVERHEID.authority">Harderwijk</meta:user-defined>
    <meta:user-defined meta:name="OVERHEID.Informatietype/DC.type">officiële publicatie</meta:user-defined>
    <meta:user-defined meta:name="OVERHEIDop.Rubriek/DC.type">verkeersbesluit of -mededeling</meta:user-defined>
    <meta:user-defined meta:name="OVERHEID.Gemeente/DCTERMS.publisher">Harderw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rderwijk - Diverse verkeersmaatregelen - Wethouder Jansenlaan (nabij hoofdingang ziekenhuis)</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fietsers</meta:user-defined>
    <meta:user-defined meta:name="OVERHEIDvb.referentienummer">02430000266683 / 02430000920981 </meta:user-defined>
    <meta:user-defined meta:name="OVERHEIDop.verkeersbordcode">E01zb</meta:user-defined>
    <meta:user-defined meta:name="OVERHEIDop.verkeersbordcode">E01ze</meta:user-defined>
    <meta:user-defined meta:name="OVERHEIDop.verkeersbordcode">E5</meta:user-defined>
    <meta:user-defined meta:name="OVERHEIDop.verkeersbordcode">E6</meta:user-defined>
    <meta:user-defined meta:name="OVERHEIDop.verkeersbordcode">E8</meta:user-defined>
    <meta:user-defined meta:name="OVERHEIDop.verkeersbordcode">G11</meta:user-defined>
    <dc:language>nl</dc:language>
    <meta:user-defined meta:name="OVERHEIDop.locatietype/OVERHEIDop.gebiedsmarkering">Lijn</meta:user-defined>
    <meta:user-defined meta:name="OVERHEIDop.locatietype/OVERHEIDop.gebiedsmarkering">Lijn</meta:user-defined>
    <meta:user-defined meta:name="DC.title">Diverse verkeersmaatregelen Wethouder Jansenlaan (nabij hoofdingang ziekenhuis)</meta:user-defined>
    <meta:user-defined meta:name="DCTERMS.W3CDTF/DCTERMS.available">2026-08-27</meta:user-defined>
    <meta:user-defined meta:name="OVERHEIDop.externeBijlage">Tekening|exb-2026-30188</meta:user-defined>
    <meta:user-defined meta:name="DCTERMS.W3CDTF/OVERHEIDop.jaargang">2026</meta:user-defined>
    <meta:user-defined meta:name="OVERHEIDop.publicationIssue">403020</meta:user-defined>
    <meta:user-defined meta:name="OVERHEIDop.GmbID/DC.identifier">gmb-2026-403020</meta:user-defined>
    <meta:user-defined meta:name="OVERHEIDop.versieInformatie"/>
  </office:meta>
</office:document-meta>
</file>