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 ingetrokken Langbroekpad 3 1108E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verenigingsgebouw voor de Amsterdamse Hengelsportvereniging door middel van sloop en nieuwbouw</text:p>
            <text:p text:style-name="common-al">Besluit: vergunning ingetrokken</text:p>
            <text:p text:style-name="common-al">Besluit verzonden op: 22-05-2025</text:p>
            <text:p text:style-name="common-al">Zaakadres: Langbroekpad 3 1108EA Amsterdam</text:p>
            <text:p text:style-name="common-al">Zaaknummer: Z2024-017338</text:p>
            <text:p text:style-name="common-al">DSO-nummer: 202406300028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4-017338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2-05-2025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0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7338</meta:user-defined>
    <meta:user-defined meta:name="DCTERMS.abstract">het realiseren van een verenigingsgebouw voor de Amsterdamse Hengelsportvereniging door middel van sloop en nieuw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 ingetrokken Langbroekpad 3 1108EA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19</meta:user-defined>
    <meta:user-defined meta:name="OVERHEIDop.GmbID/DC.identifier">gmb-2026-403019</meta:user-defined>
    <meta:user-defined meta:name="OVERHEIDop.versieInformatie"/>
  </office:meta>
</office:document-meta>
</file>