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mobiel breken van bouw- en sloopafval op de locatie Molendijk 14 te Puttershoek zaaknummer 9003703629</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mobiel breken van bouw- en sloopafval op de locatie Molendijk 14 te Puttershoek.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30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mobiel breken van bouw- en sloopafval op de locatie Molendijk 14 te Puttershoek zaaknummer 9003703629</meta:user-defined>
    <meta:user-defined meta:name="DCTERMS.W3CDTF/DCTERMS.available">2026-08-27</meta:user-defined>
    <meta:user-defined meta:name="DCTERMS.W3CDTF/OVERHEIDop.jaargang">2026</meta:user-defined>
    <meta:user-defined meta:name="OVERHEIDop.publicationIssue">403014</meta:user-defined>
    <meta:user-defined meta:name="OVERHEIDop.GmbID/DC.identifier">gmb-2026-403014</meta:user-defined>
    <meta:user-defined meta:name="OVERHEIDop.versieInformatie"/>
  </office:meta>
</office:document-meta>
</file>