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en een ontheffing artikel 35 Alcoholwet voor Prinsenbal en Hollands op het plein 14 en 15 november 2026 op de locatie Brinkweg 15 te Wieringerwerf, zaaknummer Z-63598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en een ontheffing artikel 35 Alcoholwet ontvangen. De aanvraag is voor Prinsenbal en Hollands op het plein 14 en 15 november 2026 op de locatie Brinkweg 15 te Wieringerwer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2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30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en een ontheffing artikel 35 Alcoholwet voor Prinsenbal en Hollands op het plein 14 en 15 november 2026 op de locatie Brinkweg 15 te Wieringerwerf, zaaknummer Z-635983</meta:user-defined>
    <meta:user-defined meta:name="DCTERMS.W3CDTF/DCTERMS.available">2026-08-27</meta:user-defined>
    <meta:user-defined meta:name="DCTERMS.W3CDTF/OVERHEIDop.jaargang">2026</meta:user-defined>
    <meta:user-defined meta:name="OVERHEIDop.publicationIssue">403013</meta:user-defined>
    <meta:user-defined meta:name="OVERHEIDop.GmbID/DC.identifier">gmb-2026-403013</meta:user-defined>
    <meta:user-defined meta:name="OVERHEIDop.versieInformatie"/>
  </office:meta>
</office:document-meta>
</file>