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Padlaan 74, 1561 ZA Krommenie, Padlaan 70, 1561 ZA Krommenie, Padlaan 72, 1561 ZA Krommenie - funderingsherstel gem. monument en monument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5472 - funderingsherstel gem. monument en monumentale vloer demonteren en terugplaatsen op de locatie Padlaan 74, 1561 ZA Krommenie, Padlaan 70, 1561 ZA Krommenie, Padlaan 72, 1561 ZA Krommenie</text:p>
            <text:p text:style-name="common-al">
            
          </text:p>
            <text:p text:style-name="common-al">De aanvraag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technisch) </text:p>
              </text:list-item>
            </text:list>
            <text:p text:style-name="common-al">
            
          </text:p>
            <text:list text:style-name="id1-3-2-1-1-8">
              <text:list-item text:style-override="id1-3-2-1-1-8-1">
                <text:number>•</text:number>
                <text:p text:style-name="al">Activiteit die betrekking heeft op een gemeentelijk monument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25-08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300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0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5472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omgevingsvergunning buiten behandeling - Padlaan 74, 1561 ZA Krommenie, Padlaan 70, 1561 ZA Krommenie, Padlaan 72, 1561 ZA Krommenie - funderingsherstel gem. monument en monumenta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07</meta:user-defined>
    <meta:user-defined meta:name="OVERHEIDop.GmbID/DC.identifier">gmb-2026-403007</meta:user-defined>
    <meta:user-defined meta:name="OVERHEIDop.versieInformatie"/>
  </office:meta>
</office:document-meta>
</file>