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randveilig gebruikmaken van een bouwwerk op de locatie Singel 441 te Dordrecht zaaknummer 900370400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brandveilig gebruikmaken van een bouwwerk op de locatie Singel 441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8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299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9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9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brandveilig gebruikmaken van een bouwwerk op de locatie Singel 441 te Dordrecht zaaknummer 9003704009</meta:user-defined>
    <meta:user-defined meta:name="DCTERMS.W3CDTF/DCTERMS.available">2026-08-27</meta:user-defined>
    <meta:user-defined meta:name="DCTERMS.W3CDTF/OVERHEIDop.jaargang">2026</meta:user-defined>
    <meta:user-defined meta:name="OVERHEIDop.publicationIssue">402999</meta:user-defined>
    <meta:user-defined meta:name="OVERHEIDop.GmbID/DC.identifier">gmb-2026-402999</meta:user-defined>
    <meta:user-defined meta:name="OVERHEIDop.versieInformatie"/>
  </office:meta>
</office:document-meta>
</file>