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Lange Vijverberg 9 A, 2513 AC 's-Gravenhage, Lange Vijverberg 9 B, 2513 AC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het pand Lange Vijverberg 9A &amp; 9B van 2 kantoren naar 2 woningen, het maken van een uitbouw op de 1e verdieping en een balkon op de 2e verdieping aan de achtergevel en het verwijderen van 2 kolommen</text:p>
            <text:p text:style-name="common-al"/>
            <text:p text:style-name="common-al">Ons kenmerk: VTH2026-67622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Centrum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Lange Vijverberg 9 A, 2513 AC 's-Gravenhage, Lange Vijverberg 9 B, 2513 AC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299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622</meta:user-defined>
    <meta:user-defined meta:name="DCTERMS.abstract">het veranderen van het pand Lange Vijverberg 9A &amp;amp; 9B van 2 kantoren naar 2 woningen, het maken van een uitbouw op de 1e verdieping en een balkon op de 2e verdieping aan de achtergevel en het verwijderen van 2 kolomm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Lange Vijverberg 9 A, 2513 AC 's-Gravenhage, Lange Vijverberg 9 B, 2513 AC 's-Gravenhag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98</meta:user-defined>
    <meta:user-defined meta:name="OVERHEIDop.GmbID/DC.identifier">gmb-2026-402998</meta:user-defined>
    <meta:user-defined meta:name="OVERHEIDop.versieInformatie"/>
  </office:meta>
</office:document-meta>
</file>