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Centrale Groothandelsmarkt 154 Amsterdam , 42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dB GWW B.V.</text:p>
            <text:p text:style-name="common-al">Zaaknummer: OD2026-0053276</text:p>
            <text:p text:style-name="common-al">DSO nummer: 2026081901716</text:p>
            <text:p text:style-name="common-al">Ontvangstdatum melding: 19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276</meta:user-defined>
    <meta:user-defined meta:name="DCTERMS.abstract">Amsterdam, Centrale Markthallen / Centrale Groothandelsmarkt 154  1</meta:user-defined>
    <dc:language>nl</dc:language>
    <meta:user-defined meta:name="OVERHEIDop.locatietype/OVERHEIDop.gebiedsmarkering">Vlak</meta:user-defined>
    <meta:user-defined meta:name="DC.title">Melding toepassen grond en baggerspecie - Nabij Centrale Groothandelsmarkt 154 Amsterdam , 42 meter richting noordoos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95</meta:user-defined>
    <meta:user-defined meta:name="OVERHEIDop.GmbID/DC.identifier">gmb-2026-402995</meta:user-defined>
    <meta:user-defined meta:name="OVERHEIDop.versieInformatie"/>
  </office:meta>
</office:document-meta>
</file>