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reguliere procedure, het vellen van (1 els en kandelaberen van 1 berk, achtererf) , Radijsstraat 18, 9741 BN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een aanvraag voor een omgevingsvergunning reguliere procedure ontvangen. De vergunning is aangevraagd voor het vellen van (1 els en kandelaberen van 1 berk, achtererf) aan de Radijsstraat 18 te Groningen, dossiernummer GRN-00039833 </text:p>
            <text:p text:style-name="common-al">De volgende activiteiten zijn aangevraagd: </text:p>
            <text:p text:style-name="common-al">- Boom kappen of houtopstand vellen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1-08-2026. Waarschijnlijk neemt de gemeente binnen 8 weken na datum ontvangst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common-al">U kunt nu alvast de aanvraag van de vergunning bekijken en hierover vragen stellen. 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298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8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GRN-00039833</meta:user-defined>
    <dc:language>nl</dc:language>
    <meta:user-defined meta:name="OVERHEIDop.locatietype/OVERHEIDop.gebiedsmarkering">Punt</meta:user-defined>
    <meta:user-defined meta:name="DC.title">Kennisgeving aanvraag omgevingsvergunning reguliere procedure, het vellen van (1 els en kandelaberen van 1 berk, achtererf) , Radijsstraat 18, 9741 BN Groningen</meta:user-defined>
    <meta:user-defined meta:name="OVERHEIDop.datumEindeReactietermijn">2026-10-06</meta:user-defined>
    <meta:user-defined meta:name="OVERHEIDop.terinzageleggingBG">https://groningen.lokalebekendmakingen.nl/case/1:9822:31381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87</meta:user-defined>
    <meta:user-defined meta:name="OVERHEIDop.GmbID/DC.identifier">gmb-2026-402987</meta:user-defined>
    <meta:user-defined meta:name="OVERHEIDop.versieInformatie"/>
  </office:meta>
</office:document-meta>
</file>