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nemen tot vestiging opstalrecht ten behoeve van Enexis Netbeheer B.V.</text:p>
      <text:section text:name="regeling_id1-3-2" text:style-name="regeling">
        <text:section text:name="aanhef_id1-3-2-1" text:style-name="aanhef">
          <text:section text:name="preambule_id1-3-2-1-1" text:style-name="preambule">
            <text:p text:style-name="al">
            <text:span text:style-name="nadrukondlijn">Aanleiding</text:span>
          </text:p>
            <text:p text:style-name="al">Ingevolge het arrest van de Hoge Raad van 26 november 2021 (ECLI:NL:HR:2021:1778, Hoge Raad, 20/00123), moeten overheidslichamen, gelet op het gelijkheidsbeginsel en transparantiebeginsel, kennisgeven van het voornemen om onderhands een overeenkomst aan te gaan waarbij sprake is van de uitgifte van onroerende zaken en vestiging van zakelijke rechten.  </text:p>
            <text:p text:style-name="al">
            <text:span text:style-name="nadrukondlijn">Voorgenomen vestiging zakelijk recht van opstal</text:span>
          </text:p>
            <text:p text:style-name="al">De gemeente Raalte heeft het voornemen om overeenkomstig artikel 5:101 BW een recht van opstal te vestigen op een aantal percelen grond ten behoeve van Enexis Netbeheer BV. De vestiging van het recht van opstal vindt plaats ten behoeve van het uitbreiden van het spanningsnet van Enexis Netbeheer BV in de omgeving.</text:p>
            <text:p text:style-name="al">Het betreft de volgende perceel in de omgeving van de A. Passtoorstraat, naast nr. 21, kadastraal bekend gemeente Heino, sectie B, nummer 3435.</text:p>
            <text:p text:style-name="al">
            <text:span text:style-name="nadrukondlijn">Enexis Netbeheer BV is de enige serieuze gegadigde </text:span>
          </text:p>
            <text:p text:style-name="al">De gemeente kwalificeert Enexis Netbeheer BV op grond van objectieve, redelijke en toetsbare criteria als enige serieuze gegadigde die in aanmerking komt voor deze voorgenomen opstalovereenkomst. De reden hiervoor is dat een recht van opstal gevestigd dient te worden op de genoemde locatie ten behoeve van het netwerkstation nabij de A. Passtoorsstraat nabij nr. 21 en het uitbreiden van het spanningsnet in de omgeving.</text:p>
            <text:p text:style-name="al">
            <text:span text:style-name="nadrukondlijn">Hoe kunt u reageren? </text:span>
          </text:p>
            <text:p text:style-name="al">Indien u zich niet kunt verenigen met dit voornemen, dient u dit uiterlijk 20 kalenderdagen na publicatie van dit voornemen kenbaar te maken met een gemotiveerde toelichting aan <text:a xlink:href="mailto:info@raalte.nl" xlink:type="simple">info@raalte.nl</text:a>, onder vermelding van “Reactie op voornemen opstalovereenkomst Enexis Netbeheer BV”.  </text:p>
            <text:p text:style-name="al">De gemeente Raalte zal na het verstrijken van deze termijn van 20 dagen overgaan tot verkoop en overdracht van het voornoemde perceel. Bij uitblijven van een tijdige reactie zouden de gemeente en de beoogde koper onredelijk worden benadeeld, indien pas na deze (duidelijk kenbaar gemaakte) termijn alsnog tegen de voorgenomen verkoop zou worden opgekomen. </text:p>
            <text:p text:style-name="al">Met deze publicatie geeft de gemeente uitvoering aan het arrest van de Hoge Raad van 26 november 2021 (ECLI:NL:HR:2021:1778). </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40298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8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8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Raalte</meta:user-defined>
    <meta:user-defined meta:name="OVERHEID.Informatietype/DC.type">officiële publicatie</meta:user-defined>
    <meta:user-defined meta:name="OVERHEIDop.Rubriek/DC.type">overige overheidsinformatie</meta:user-defined>
    <meta:user-defined meta:name="OVERHEID.Gemeente/OVERHEID.authority">Raalte</meta:user-defined>
    <meta:user-defined meta:name="OVERHEID.Gemeente/DCTERMS.publisher">Raalte</meta:user-defined>
    <meta:user-defined meta:name="OVERHEID.TaxonomieBeleidsagendaDecentraal/OVERHEID.category">Ruimte en infrastructuur | Organisatie en beleid</meta:user-defined>
    <dc:language>nl</dc:language>
    <meta:user-defined meta:name="OVERHEIDop.locatietype/OVERHEIDop.gebiedsmarkering">Adres</meta:user-defined>
    <meta:user-defined meta:name="DC.title">Bekendmaking voornemen tot vestiging opstalrecht ten behoeve van Enexis Netbeheer B.V.</meta:user-defined>
    <meta:user-defined meta:name="DCTERMS.W3CDTF/DCTERMS.available">2026-08-27</meta:user-defined>
    <meta:user-defined meta:name="DCTERMS.W3CDTF/OVERHEIDop.jaargang">2026</meta:user-defined>
    <meta:user-defined meta:name="OVERHEIDop.publicationIssue">402986</meta:user-defined>
    <meta:user-defined meta:name="OVERHEIDop.GmbID/DC.identifier">gmb-2026-402986</meta:user-defined>
    <meta:user-defined meta:name="OVERHEIDop.versieInformatie"/>
  </office:meta>
</office:document-meta>
</file>