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Hemkade 50 Zaandam , 30 meter richting 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52965</text:p>
            <text:p text:style-name="common-al">DSO nummer: 2026081800981</text:p>
            <text:p text:style-name="common-al">Ontvangstdatum melding: 18-08-2026</text:p>
            <text:p text:style-name="common-al">Namens: Gemeente Zaanstad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40298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8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8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Zaansta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2965</meta:user-defined>
    <meta:user-defined meta:name="DCTERMS.abstract">261033967 Hemkade 48-51 e.o. Zaandam (o.w.)</meta:user-defined>
    <dc:language>nl</dc:language>
    <meta:user-defined meta:name="OVERHEIDop.locatietype/OVERHEIDop.gebiedsmarkering">Vlak</meta:user-defined>
    <meta:user-defined meta:name="DC.title">Melding graven bodem - Nabij Hemkade 50 Zaandam , 30 meter richting west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85</meta:user-defined>
    <meta:user-defined meta:name="OVERHEIDop.GmbID/DC.identifier">gmb-2026-402985</meta:user-defined>
    <meta:user-defined meta:name="OVERHEIDop.versieInformatie"/>
  </office:meta>
</office:document-meta>
</file>