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Uiterweg 358 Aalsmeer , 4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WMC Bodem B.V.</text:p>
            <text:p text:style-name="common-al">Zaaknummer: OD2026-0048282</text:p>
            <text:p text:style-name="common-al">DSO nummer: 2026072500158</text:p>
            <text:p text:style-name="common-al">Ontvangstdatum melding: 25-07-2026</text:p>
            <text:p text:style-name="common-al">Namens: Gemeente Aals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4029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282</meta:user-defined>
    <meta:user-defined meta:name="DCTERMS.abstract">2026-1004 Uiterweg 358 Aalsmeer 1</meta:user-defined>
    <dc:language>nl</dc:language>
    <meta:user-defined meta:name="OVERHEIDop.locatietype/OVERHEIDop.gebiedsmarkering">Vlak</meta:user-defined>
    <meta:user-defined meta:name="DC.title">Melding graven bodem - Nabij Uiterweg 358 Aalsmeer , 4 meter richting noordwes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78</meta:user-defined>
    <meta:user-defined meta:name="OVERHEIDop.GmbID/DC.identifier">gmb-2026-402978</meta:user-defined>
    <meta:user-defined meta:name="OVERHEIDop.versieInformatie"/>
  </office:meta>
</office:document-meta>
</file>