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voor het verzoek om afwijken van het omgevingsplan t.b.v. het omzetten van een bestaande bedrijfswoning naar een plattelandswoning aan Hilbergsedreef 7 4838EM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j beslissen later over de aanvraag voor het verzoek om afwijken van het omgevingsplan t.b.v. het omzetten van een bestaande bedrijfswoning naar een plattelandswoning aan Hilbergsedreef 7 4838EM Breda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Buitenplanse omgevingsplanactiviteit</text:p>
            <text:p text:style-name="common-al">De gemeente Breda heeft op 20-08-2026 van de aanvrager het verzoek gekregen om de beslissing uit te stellen. Hierdoor wordt de beslistermijn opgeschort met een periode van maximaal 8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3426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297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3426</meta:user-defined>
    <meta:user-defined meta:name="DCTERMS.abstract">het verzoek om afwijken van het omgevingsplan t.b.v. het omzetten van een bestaande bedrijfswoning naar een plattelandswoning</meta:user-defined>
    <dc:language>nl</dc:language>
    <meta:user-defined meta:name="OVERHEIDop.locatietype/OVERHEIDop.gebiedsmarkering">Vlak</meta:user-defined>
    <meta:user-defined meta:name="DC.title">Opschorten beslistermijn voor het verzoek om afwijken van het omgevingsplan t.b.v. het omzetten van een bestaande bedrijfswoning naar een plattelandswoning aan Hilbergsedreef 7 4838EM Bred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76</meta:user-defined>
    <meta:user-defined meta:name="OVERHEIDop.GmbID/DC.identifier">gmb-2026-402976</meta:user-defined>
    <meta:user-defined meta:name="OVERHEIDop.versieInformatie"/>
  </office:meta>
</office:document-meta>
</file>