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saneren bodem - Nabij Uiterweg 358 Aalsmeer , 4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saneren bodem</text:p>
            <text:p text:style-name="common-al">Aanvrager: WMC Bodem B.V.</text:p>
            <text:p text:style-name="common-al">Zaaknummer: OD2026-0048281</text:p>
            <text:p text:style-name="common-al">DSO nummer: 2026072500157</text:p>
            <text:p text:style-name="common-al">Ontvangstdatum melding: 25-07-2026</text:p>
            <text:p text:style-name="common-al">Namens: Gemeente Aals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40297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7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7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als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8281</meta:user-defined>
    <meta:user-defined meta:name="DCTERMS.abstract">2026-1004 Uiterweg 358 Aalsmeer 2</meta:user-defined>
    <dc:language>nl</dc:language>
    <meta:user-defined meta:name="OVERHEIDop.locatietype/OVERHEIDop.gebiedsmarkering">Vlak</meta:user-defined>
    <meta:user-defined meta:name="DC.title">Melding saneren bodem - Nabij Uiterweg 358 Aalsmeer , 4 meter richting noordwest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72</meta:user-defined>
    <meta:user-defined meta:name="OVERHEIDop.GmbID/DC.identifier">gmb-2026-402972</meta:user-defined>
    <meta:user-defined meta:name="OVERHEIDop.versieInformatie"/>
  </office:meta>
</office:document-meta>
</file>